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container van 28 augustus 2026 tot en met 6 november 2026 ter hoogte van Falconstraat 10, 1448W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 aanvraag vergunning voor plaatsen container van 28 augustus 2026 tot en met 6 november 2026 ter hoogte van Falconstraat 10, 1448WN Purmerend ontvangen. De aanvraag is geregistreerd onder zaaknummer Z2026-00003248. Dit is aangevraagd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071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48</meta:user-defined>
    <meta:user-defined meta:name="DCTERMS.abstract">Betreft: aanvraag op locatie Falconstraat thv nr 10, 1448WN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plaatsen container van 28 augustus 2026 tot en met 6 november 2026 ter hoogte van Falconstraat 10, 1448WN Purmer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13</meta:user-defined>
    <meta:user-defined meta:name="OVERHEIDop.GmbID/DC.identifier">gmb-2026-380713</meta:user-defined>
    <meta:user-defined meta:name="OVERHEIDop.versieInformatie"/>
  </office:meta>
</office:document-meta>
</file>