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en herplanten van  4 bomen op een speelplek, Nabij Hubert Duyfhuysstraat, GU-Z2026-00637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704</text:p>
            <text:p text:style-name="common-al">Toelichting: het kappen en herplanten van  4 bomen op een speelplek</text:p>
            <text:p text:style-name="common-al">Datum ontvangst aanvraag: 6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7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3704</meta:user-defined>
    <meta:user-defined meta:name="DCTERMS.abstract">Toelichting: het kappen en herplanten van  4 bomen op een speelplek</meta:user-defined>
    <dc:language>nl</dc:language>
    <meta:user-defined meta:name="OVERHEIDop.locatietype/OVERHEIDop.gebiedsmarkering">Vlak</meta:user-defined>
    <meta:user-defined meta:name="DC.title">Aanvraag omgevingsvergunning, het kappen en herplanten van  4 bomen op een speelplek, Nabij Hubert Duyfhuysstraat, GU-Z2026-0063704</meta:user-defined>
    <meta:user-defined meta:name="OVERHEIDop.datumEindeReactietermijn">2026-10-01</meta:user-defined>
    <meta:user-defined meta:name="OVERHEIDop.terinzageleggingBG">https://jeleefomgeving.nl/inzien/002220647/819cddc6-cc7e-485e-aed8-6dfae0a55f7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05</meta:user-defined>
    <meta:user-defined meta:name="OVERHEIDop.GmbID/DC.identifier">gmb-2026-380705</meta:user-defined>
    <meta:user-defined meta:name="OVERHEIDop.versieInformatie"/>
  </office:meta>
</office:document-meta>
</file>