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omgevingsvergunning op locatie Molenstraat ong (tegenover sportvelden), 6923AS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de aanvraag met zaaknummer Z2026-00000656 voor een omgevingsvergunning voor bouwen van een verenigingsgebouw (bouw- en opslagloods) op locatie Molenstraat ong (tegenover sportvelden), 6923AS Groessen buiten behandeling te laten. De aanvraag is ingetrokken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common-al">Tegen het besluit kunt u beroep aantekenen. U dient daartoe een beroepschrift in te dienen bij de Team Bestuursrecht Arnhem, Postbus 9030 6800 EM Arnhem. U kunt ook digitaal beroep instellen bij de Rechtbank Gelderland op www.rechtspraak.nl. Daarvoor moet u wel beschikken over een elektronische handtekening (DigiD). Kijk op de website voor meer informatie en de precieze voorwaarden. De termijn voor het indienen van een beroepschrift bedraagt 6 weken en eindigt op 17 september 2026. Voor meer informatie kunt u contact opnemen via omgevingsvergunning@1stroom.nl of telefoonnummer 088-695 30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07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656</meta:user-defined>
    <meta:user-defined meta:name="DCTERMS.abstract">Betreft: besluit op locatie Molenstraat ong (tegenover sportvelden), 6923AS Groessen</meta:user-defined>
    <dc:language>nl</dc:language>
    <meta:user-defined meta:name="OVERHEIDop.locatietype/OVERHEIDop.gebiedsmarkering">Vlak</meta:user-defined>
    <meta:user-defined meta:name="DC.title">Besluit buiten behandeling omgevingsvergunning op locatie Molenstraat ong (tegenover sportvelden), 6923AS Groess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03</meta:user-defined>
    <meta:user-defined meta:name="OVERHEIDop.GmbID/DC.identifier">gmb-2026-380703</meta:user-defined>
    <meta:user-defined meta:name="OVERHEIDop.versieInformatie"/>
  </office:meta>
</office:document-meta>
</file>