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edrijfsunits en kantoren Hoefijzer (technisch), Noordeinde 4, 3341LW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Bedrijfsunits en kantoren Hoefijzer (technisch) op de locatie Noordeinde 4, 3341LW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1073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24 juli 2026. De gemeente Hendrik-Ido-Ambacht neemt daarover uiterlijk 1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07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3</meta:user-defined>
    <meta:user-defined meta:name="DCTERMS.abstract">Betreft: Aanvraag op locatie Noordeinde 4, 3341LW Hendrik-Ido-Ambacht</meta:user-defined>
    <dc:language>nl</dc:language>
    <meta:user-defined meta:name="OVERHEIDop.locatietype/OVERHEIDop.gebiedsmarkering">Vlak</meta:user-defined>
    <meta:user-defined meta:name="DC.title">Aanvraag vergunning voor Bedrijfsunits en kantoren Hoefijzer (technisch), Noordeinde 4, 3341LW Hendrik-Ido-Amba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01</meta:user-defined>
    <meta:user-defined meta:name="OVERHEIDop.GmbID/DC.identifier">gmb-2026-380701</meta:user-defined>
    <meta:user-defined meta:name="OVERHEIDop.versieInformatie"/>
  </office:meta>
</office:document-meta>
</file>