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een bouwdepot bestaande uit één container, één eco-toilet, één keetwagen, een mobiele kraan, bouwhekken, rijplaten en bouwmaterialen op parkeerplaatsen en de rijbaan ter hoogte van Arestraat 84, 1445 EL Purmerend in de periode van 10 augustus 2026 tot en met 19 oktober 2026 in verband met het uitvoeren van onderhoudswerkzaamheden aan een onderstation in opdracht van SVP</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tot het toekennen van een vergunning voor het plaatsen van een bouwdepot bestaande uit één container, één eco-toilet, één keetwagen, een mobiele kraan, bouwhekken, rijplaten en bouwmaterialen op parkeerplaatsen en de rijbaan ter hoogte van Arestraat 84, 1445 EL Purmerend in de periode van 10 augustus 2026 tot en met 19 oktober 2026 in verband met het uitvoeren van onderhoudswerkzaamheden aan een onderstation in opdracht van SVP.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6 augustus 2026</text:p>
            <text:p text:style-name="common-al">Zaaknummer : Z2026-00002961</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06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961</meta:user-defined>
    <meta:user-defined meta:name="DCTERMS.abstract">Betreft: beschikking op aanvraag op locatie Arestraat hoek Bunderstraat te Purmerend</meta:user-defined>
    <dc:language>nl</dc:language>
    <meta:user-defined meta:name="OVERHEIDop.locatietype/OVERHEIDop.gebiedsmarkering">Vlak</meta:user-defined>
    <meta:user-defined meta:name="DC.title">Besluit tot het toekennen van een vergunning voor het plaatsen van een bouwdepot bestaande uit één container, één eco-toilet, één keetwagen, een mobiele kraan, bouwhekken, rijplaten en bouwmaterialen op parkeerplaatsen en de rijbaan ter hoogte van Arestraat 84, 1445 EL Purmerend in de periode van 10 augustus 2026 tot en met 19 oktober 2026 in verband met het uitvoeren van onderhoudswerkzaamheden aan een onderstation in opdracht van SVP</meta:user-defined>
    <meta:user-defined meta:name="OVERHEIDop.datumEindeReactietermijn">2026-09-17</meta:user-defined>
    <meta:user-defined meta:name="OVERHEIDop.terinzageleggingBG">https://jeleefomgeving.nl/inzien/001801582/c1525d02-6e88-4043-90d1-1b3dede1c821</meta:user-defined>
    <meta:user-defined meta:name="DCTERMS.W3CDTF/DCTERMS.available">2026-08-10</meta:user-defined>
    <meta:user-defined meta:name="DCTERMS.W3CDTF/OVERHEIDop.jaargang">2026</meta:user-defined>
    <meta:user-defined meta:name="OVERHEIDop.publicationIssue">380694</meta:user-defined>
    <meta:user-defined meta:name="OVERHEIDop.GmbID/DC.identifier">gmb-2026-380694</meta:user-defined>
    <meta:user-defined meta:name="OVERHEIDop.versieInformatie"/>
  </office:meta>
</office:document-meta>
</file>