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Campus Tilburg University, Warandelaan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8 juni 2026</text:span>, geregistreerd onder zaak(nummer) <text:span text:style-name="nadrukvet">Z2026-00007154</text:span>, voor:</text:p>
            <text:p text:style-name="common-al">Evenement: <text:span text:style-name="nadrukvet">Koningshoevenontmoeting 4 sept 2026| Campus Tilburg University</text:span></text:p>
            <text:p text:style-name="common-al">Locatie/adres: <text:span text:style-name="nadrukvet">Campus Tilburg University, Warandelaan 2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vrijdag 4 september 2026 van 15.00 uur tot 21.00 uur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Woensdag 2 september 2026 tussen 9.00 uur en 12.00 uur</text:p>
              </text:list-item>
              <text:list-item text:style-override="id1-3-2-1-1-8-2">
                <text:number>•</text:number>
                <text:p text:style-name="al">Donderdag 3 september 2026 tussen 8.00 uur en 17.00 uur</text:p>
              </text:list-item>
              <text:list-item text:style-override="id1-3-2-1-1-8-3">
                <text:number>•</text:number>
                <text:p text:style-name="al">Vrijdag 4 september 2026 tussen 9.00 uur en 12.00 uur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Vrijdag 4 september 2026 tussen 21.00 uur en 22.30 uur</text:p>
              </text:list-item>
              <text:list-item text:style-override="id1-3-2-1-1-10-2">
                <text:number>•</text:number>
                <text:p text:style-name="al">Zaterdag 5 september 2026 tussen 8.00 uur en 12.00 uur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7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15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154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068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8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154</meta:user-defined>
    <meta:user-defined meta:name="DCTERMS.abstract">Z2026-00007154 - Koningshoevenontmoeting 4 sept 2026| Campus Tilburg University</meta:user-defined>
    <dc:language>nl</dc:language>
    <meta:user-defined meta:name="OVERHEIDop.locatietype/OVERHEIDop.gebiedsmarkering">Punt</meta:user-defined>
    <meta:user-defined meta:name="DC.title">Besluit op aanvraag evenementenvergunning, Campus Tilburg University, Warandelaan 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86</meta:user-defined>
    <meta:user-defined meta:name="OVERHEIDop.GmbID/DC.identifier">gmb-2026-380686</meta:user-defined>
    <meta:user-defined meta:name="OVERHEIDop.versieInformatie"/>
  </office:meta>
</office:document-meta>
</file>