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aan de voorzijde van de woning op de locatie van Hengelstraat 51 Hippolytushoef, zaaknummer Z-62284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plaatsen van een dakkapel aan de voorzijde van de woning op de locatie van Hengelstraat 51 Hippolytushoe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17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06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dakkapel aan de voorzijde van de woning op de locatie van Hengelstraat 51 Hippolytushoef, zaaknummer Z-622849</meta:user-defined>
    <meta:user-defined meta:name="DCTERMS.W3CDTF/DCTERMS.available">2026-08-10</meta:user-defined>
    <meta:user-defined meta:name="DCTERMS.W3CDTF/OVERHEIDop.jaargang">2026</meta:user-defined>
    <meta:user-defined meta:name="OVERHEIDop.publicationIssue">380685</meta:user-defined>
    <meta:user-defined meta:name="OVERHEIDop.GmbID/DC.identifier">gmb-2026-380685</meta:user-defined>
    <meta:user-defined meta:name="OVERHEIDop.versieInformatie"/>
  </office:meta>
</office:document-meta>
</file>