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realiseren van een vrijstaande kantoorruimte (kantine, kantoor en overlegruimte) in het achtererfgebied tbv een bestaande agrarisch bedrijf, Meerpolder 22 2717PA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06-08-2026 een besluit verzonden op de aanvraag met zaaknummer 2025-150116 voor Het realiseren van een vrijstaande kantoorruimte (kantine, kantoor en overlegruimte) in het achtererfgebied tbv een bestaande agrarisch bedrijf op locatie Meerpolder 22 2717PA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068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8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8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150116</meta:user-defined>
    <meta:user-defined meta:name="DCTERMS.abstract">Het realiseren van een vrijstaande kantoorruimte (kantine, kantoor en overlegruimte) in het achtererfgebied tbv een bestaande agrarisch bedrijf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voor Het realiseren van een vrijstaande kantoorruimte (kantine, kantoor en overlegruimte) in het achtererfgebied tbv een bestaande agrarisch bedrijf, Meerpolder 22 2717PA Zoetermeer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83</meta:user-defined>
    <meta:user-defined meta:name="OVERHEIDop.GmbID/DC.identifier">gmb-2026-380683</meta:user-defined>
    <meta:user-defined meta:name="OVERHEIDop.versieInformatie"/>
  </office:meta>
</office:document-meta>
</file>