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veilige bomen in Cronesteyn worden verwijderd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innenkort verwijderen we een aantal bomen in een bosperceel van park Cronesteyn. Uit een controle is gebleken dat 112 bomen niet meer gezond of veilig zijn. Ongeveer 20 tot 30 bomen kunnen op korte termijn omvallen of grote takken verliezen. Daarom halen we deze bomen volgende week weg.</text:span>
          </text:p>
            <text:p text:style-name="common-al">
            <text:span text:style-name="nadrukvet">Waarom verwijderen we bomen?</text:span>
          </text:p>
            <text:p text:style-name="common-al">We begrijpen dat het jammer is als bomen verdwijnen. Daarom controleren we alle bomen in Leiden regelmatig. Alleen bomen die niet meer veilig zijn of een risico vormen voor hun omgeving worden verwijderd. Zo houden we onze parken veilig voor bezoekers. </text:p>
            <text:p text:style-name="common-al">
            <text:span text:style-name="nadrukvet">Waarom verwijderen we de bomen nu?</text:span>
          </text:p>
            <text:p text:style-name="common-al">De bomen zijn al eerder dit jaar afgekeurd. Omdat we rekening houden met het broedseizoen, hebben we gewacht met het verwijderen. Inmiddels is een deel van de bomen zo onveilig geworden dat we niet langer kunnen wachten. Daarom worden deze bomen volgende week verwijderd. </text:p>
            <text:p text:style-name="common-al">
            <text:span text:style-name="nadrukvet">Deel van het park afgesloten</text:span>
          </text:p>
            <text:p text:style-name="common-al">Om ongelukken te voorkomen hebben we het betreffende deel van het park tijdelijk afgesloten.</text:p>
            <text:p text:style-name="common-al">
            <text:span text:style-name="nadrukvet">De overige bomen</text:span>
          </text:p>
            <text:p text:style-name="common-al">De overige afgekeurde bomen verwijderen we later dit jaar. Voordat we dat doen, publiceren we eerst een voorgenomen besluit. </text:p>
            <text:p text:style-name="common-al">
            <text:span text:style-name="nadrukvet">Nieuwe bomen</text:span>
          </text:p>
            <text:p text:style-name="common-al">In het bos groeien al jonge bomen en struiken die de plek van uitgevallen bomen innemen. Waar ruimte is, planten we ook nieuwe bomen. We kiezen daarbij voor verschillende boomsoorten, zoals eiken, beuken, iepen, lindes en populieren. </text:p>
            <text:p text:style-name="common-al">
            <text:span text:style-name="nadrukvet">Per situatie /boom bekijken: </text:span>
          </text:p>
            <text:p text:style-name="common-al">Per situatie bekijken we hoe we een boom vervangen. In een vol bosplantsoen planten we bijvoorbeeld liever niet een hele nieuwe boom, omdat dit dan ten koste kan gaan van de bomen die er al staan. Hier kunnen we dan ervoor kiezen om een zaailing (jong boompje in de buurt van een moederboom) uit te laten groeien tot een volwaardige nieuwe boom. </text:p>
            <text:p text:style-name="common-al">
            <text:span text:style-name="nadrukvet">Vragen:</text:span>
          </text:p>
            <text:p text:style-name="last-al">Vragen over de vervanging van een boom kunt u stellen via het contactformulier, gericht aan groenbeheer. U kunt dit de eerste vier weken na publicatie van de bijgevoegde lijst doen. We beantwoorden de vragen zo snel mogelijk. Tot die tijd wordt de boom niet verwijderd, tenzij de boom een acuut gevaar vormt. Wanneer er geen vragen zijn binnengekomen over de vervanging van een boom van de lijst, wordt deze verwijder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8068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8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8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Leiden</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TaxonomieBeleidsagendaDecentraal/OVERHEID.category">Natuur en milieu | Organisatie en beleid</meta:user-defined>
    <meta:user-defined meta:name="OVERHEIDop.Rubriek/DC.type">andere voorlichtingsinformatie</meta:user-defined>
    <dc:language>nl</dc:language>
    <meta:user-defined meta:name="OVERHEIDop.locatietype/OVERHEIDop.gebiedsmarkering">Weg</meta:user-defined>
    <meta:user-defined meta:name="DC.title">Onveilige bomen in Cronesteyn worden verwijderd</meta:user-defined>
    <meta:user-defined meta:name="DCTERMS.W3CDTF/DCTERMS.available">2026-08-10</meta:user-defined>
    <meta:user-defined meta:name="DCTERMS.W3CDTF/OVERHEIDop.jaargang">2026</meta:user-defined>
    <meta:user-defined meta:name="OVERHEIDop.externeBijlage">Kapoverzicht Cronesteyn bos|exb-2026-28406</meta:user-defined>
    <meta:user-defined meta:name="OVERHEIDop.publicationIssue">380681</meta:user-defined>
    <meta:user-defined meta:name="OVERHEIDop.GmbID/DC.identifier">gmb-2026-380681</meta:user-defined>
    <meta:user-defined meta:name="OVERHEIDop.versieInformatie"/>
  </office:meta>
</office:document-meta>
</file>