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ankertstraat, Couwervestraat, Joost de Moorstraat, Jacob Catsstraat te Goes - Aanvraag omgevingsvergunning voor het aanleggen van laagspannings- en middenspanningskabel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6 augustus 2026 een aanvraag hebben ontvangen voor een omgevingsvergunning op de locatie Bankertstraat, Couwervestraat, Joost de Moorstraat, Jacob Catsstraat te Goes. De aanvraag is geregistreerd onder zaaknummer Z2026-00005482. De aanvraag betreft:</text:p>
            <text:p text:style-name="common-al">het aanleggen van laagspannings- en middenspanningskabels</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068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8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8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482</meta:user-defined>
    <meta:user-defined meta:name="DCTERMS.abstract">Bankertstraat, Couwervestraat, Joost de Moorstraat, Jacob Catsstraat te Goes - Aanvraag omgevingsvergunning voor het aanleggen van laagspannings- en middenspanningskabels</meta:user-defined>
    <dc:language>nl</dc:language>
    <meta:user-defined meta:name="OVERHEIDop.locatietype/OVERHEIDop.gebiedsmarkering">Vlak</meta:user-defined>
    <meta:user-defined meta:name="OVERHEIDop.locatietype/OVERHEIDop.gebiedsmarkering">Vlak</meta:user-defined>
    <meta:user-defined meta:name="DC.title">Bankertstraat, Couwervestraat, Joost de Moorstraat, Jacob Catsstraat te Goes - Aanvraag omgevingsvergunning voor het aanleggen van laagspannings- en middenspanningskabels</meta:user-defined>
    <meta:user-defined meta:name="DCTERMS.W3CDTF/DCTERMS.available">2026-08-10</meta:user-defined>
    <meta:user-defined meta:name="DCTERMS.W3CDTF/OVERHEIDop.jaargang">2026</meta:user-defined>
    <meta:user-defined meta:name="OVERHEIDop.publicationIssue">380680</meta:user-defined>
    <meta:user-defined meta:name="OVERHEIDop.GmbID/DC.identifier">gmb-2026-380680</meta:user-defined>
    <meta:user-defined meta:name="OVERHEIDop.versieInformatie"/>
  </office:meta>
</office:document-meta>
</file>