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gewijzigd realiseren van een parkeergarage bij hotel Van der Valk Oegstgeest (wijzigingsplan) - Oude Rhijnhofweg 22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Oude Rhijnhofweg 22 Oegstgeest - het gewijzigd realiseren van een parkeergarage bij hotel Van der Valk Oegstgeest (wijzigingsplan) (06-08-2026/ Z/26/242883)</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806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2883</meta:user-defined>
    <meta:user-defined meta:name="DCTERMS.abstract">het gewijzigd realiseren van een parkeergarage bij hotel Van der Valk Oegstgeest (wijzigingsplan)</meta:user-defined>
    <dc:language>nl</dc:language>
    <meta:user-defined meta:name="OVERHEIDop.locatietype/OVERHEIDop.gebiedsmarkering">Vlak</meta:user-defined>
    <meta:user-defined meta:name="OVERHEIDop.locatietype/OVERHEIDop.gebiedsmarkering">Punt</meta:user-defined>
    <meta:user-defined meta:name="DC.title">Toestemming voor het gewijzigd realiseren van een parkeergarage bij hotel Van der Valk Oegstgeest (wijzigingsplan) - Oude Rhijnhofweg 22 Oegstgeest</meta:user-defined>
    <meta:user-defined meta:name="DCTERMS.W3CDTF/DCTERMS.available">2026-08-12</meta:user-defined>
    <meta:user-defined meta:name="DCTERMS.W3CDTF/OVERHEIDop.jaargang">2026</meta:user-defined>
    <meta:user-defined meta:name="OVERHEIDop.externeBijlage">OEGSTGEEST_202608_GFO_ZAKEN_835959_00. Omgeving...|exb-2026-28405</meta:user-defined>
    <meta:user-defined meta:name="OVERHEIDop.publicationIssue">380677</meta:user-defined>
    <meta:user-defined meta:name="OVERHEIDop.GmbID/DC.identifier">gmb-2026-380677</meta:user-defined>
    <meta:user-defined meta:name="OVERHEIDop.versieInformatie"/>
  </office:meta>
</office:document-meta>
</file>