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gewijzigd realiseren van een parkeergarage bij hotel Van der Valk Oegstgeest (wijzigingsplan) - Oude Rhijnhofweg 22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Oude Rhijnhofweg 22 Oegstgeest - het gewijzigd realiseren van een parkeergarage bij hotel Van der Valk Oegstgeest (wijzigingsplan) (29-07-2026/ Z/26/242883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806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2883</meta:user-defined>
    <meta:user-defined meta:name="DCTERMS.abstract">het gewijzigd realiseren van een parkeergarage bij hotel Van der Valk Oegstgeest (wijzig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gewijzigd realiseren van een parkeergarage bij hotel Van der Valk Oegstgeest (wijzigingsplan) - Oude Rhijnhofweg 22 Oegstgees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71</meta:user-defined>
    <meta:user-defined meta:name="OVERHEIDop.GmbID/DC.identifier">gmb-2026-380671</meta:user-defined>
    <meta:user-defined meta:name="OVERHEIDop.versieInformatie"/>
  </office:meta>
</office:document-meta>
</file>