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een brugdek op de locatie Haaswijkweg West thv. Berkenhof e.o. te Dordrecht zaaknummer 900369301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vervangen van een brugdek op de locatie Haaswijkweg West thv. Berkenhof e.o.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4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066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6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6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vangen van een brugdek op de locatie Haaswijkweg West thv. Berkenhof e.o. te Dordrecht zaaknummer 9003693014</meta:user-defined>
    <meta:user-defined meta:name="DCTERMS.W3CDTF/DCTERMS.available">2026-08-10</meta:user-defined>
    <meta:user-defined meta:name="DCTERMS.W3CDTF/OVERHEIDop.jaargang">2026</meta:user-defined>
    <meta:user-defined meta:name="OVERHEIDop.publicationIssue">380661</meta:user-defined>
    <meta:user-defined meta:name="OVERHEIDop.GmbID/DC.identifier">gmb-2026-380661</meta:user-defined>
    <meta:user-defined meta:name="OVERHEIDop.versieInformatie"/>
  </office:meta>
</office:document-meta>
</file>