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Verremeer 106 1435NB Rijsenhout, het realiseren van een aanbouw aan de achter- en zijkant van de woning op de begane grond en het verplaatsen van de bestaande uitrit, 2025121501458, 0394128437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6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2843721</meta:user-defined>
    <meta:user-defined meta:name="DCTERMS.abstract">het realiseren van een aanbouw aan de achter- en zijkant van de woning op de begane grond en het verplaatsen van de bestaande uitrit</meta:user-defined>
    <dc:language>nl</dc:language>
    <meta:user-defined meta:name="DC.title">Gemeente Haarlemmermeer, Verleende aanvraag omgevingsvergunning, Verremeer 106 1435NB Rijsenhout, het realiseren van een aanbouw aan de achter- en zijkant van de woning op de begane grond en het verplaatsen van de bestaande uitrit, 2025121501458, 039412843721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400</meta:user-defined>
    <meta:user-defined meta:name="OVERHEIDop.publicationIssue">380657</meta:user-defined>
    <meta:user-defined meta:name="OVERHEIDop.GmbID/DC.identifier">gmb-2026-380657</meta:user-defined>
    <meta:user-defined meta:name="OVERHEIDop.versieInformatie"/>
  </office:meta>
</office:document-meta>
</file>