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6-07-2026 hebben wij een aanvraag reguliere omgevingsvergunning voor het tijdelijk plaatsen van een stacaravan op het adres Plasdijk 20 7475TD Markelo ontvangen. Deze aanvraag staat ingeschreven onder zaaknummer 0000110248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6-07-2026 hebben wij een aanvraag Omgevingsvergunning enkelvoudig (regulier) ontvangen. De aanvraag heeft betrekking op de onderde(e)l(en):</text:p>
            <text:p text:style-name="common-al"/>
            <text:p text:style-name="common-al">Omgevingsplanactiviteit bouwwerk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8065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5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5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102482</meta:user-defined>
    <meta:user-defined meta:name="DCTERMS.abstract">het tijdelijk plaatsen van een stacarava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06-07-2026 hebben wij een aanvraag reguliere omgevingsvergunning voor het tijdelijk plaatsen van een stacaravan op het adres Plasdijk 20 7475TD Markelo ontvangen. Deze aanvraag staat ingeschreven onder zaaknummer 00001102482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54</meta:user-defined>
    <meta:user-defined meta:name="OVERHEIDop.GmbID/DC.identifier">gmb-2026-380654</meta:user-defined>
    <meta:user-defined meta:name="OVERHEIDop.versieInformatie"/>
  </office:meta>
</office:document-meta>
</file>