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Rommelmarkt Westerpark op 6 september 2026 - Westerpark, Rivierstraat en Kanaal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0-08-2026</text:p>
            <text:p text:style-name="common-al">
            <text:span text:style-name="nadrukvet">Omschrijving: </text:span>Evenementenvergunning (Rivier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5152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7-07-2026</text:p>
            <text:p text:style-name="common-al">
            <text:span text:style-name="nadrukvet">Definitieve beschikking verzonden: </text:span>06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6 augustus 2026 tot en met 1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5152/be7f1dc8-bb14-45fb-98e0-a0beab678e3e.pdf" xlink:type="simple">https://besluitenapv.nijmegen.nl/ZD2600095152/be7f1dc8-bb14-45fb-98e0-a0beab678e3e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06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Rommelmarkt Westerpark op 6 september 2026 - Westerpark, Rivierstraat en Kanaalstraat te Nijm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52</meta:user-defined>
    <meta:user-defined meta:name="OVERHEIDop.GmbID/DC.identifier">gmb-2026-380652</meta:user-defined>
    <meta:user-defined meta:name="OVERHEIDop.versieInformatie"/>
  </office:meta>
</office:document-meta>
</file>