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duurzamen woningen d.m.v. vervangen dak - Aerschot 2 t/m 12 even, 5469TG Erp</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om een aangevraagde omgevingsvergunning voor het adres Aerschot 2 t/m 12 even, 5469TG Erp te verlenen. </text:p>
            <text:p text:style-name="common-al">
            <text:span text:style-name="nadrukvet"> Gegevens aanvraag</text:span>
          </text:p>
            <text:p text:style-name="common-al"> Omschrijving: verduurzamen woningen d.m.v. vervangen dak</text:p>
            <text:p text:style-name="common-al"> Locatie: Aerschot 2 t/m 12 even, 5469TG Erp</text:p>
            <text:p text:style-name="common-al"> Zaaknummer: OW-2026-3665</text:p>
            <text:p text:style-name="common-al">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66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06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665</meta:user-defined>
    <meta:user-defined meta:name="DCTERMS.abstract">Gemeente Meierijstad - te verlenen - omgevingsvergunning - verduurzamen woningen d.m.v. vervangen dak - Aerschot 2 t/m 12 even, 5469TG Erp</meta:user-defined>
    <dc:language>nl</dc:language>
    <meta:user-defined meta:name="OVERHEIDop.locatietype/OVERHEIDop.gebiedsmarkering">Punt</meta:user-defined>
    <meta:user-defined meta:name="DC.title">Gemeente Meierijstad - te verlenen - omgevingsvergunning - verduurzamen woningen d.m.v. vervangen dak - Aerschot 2 t/m 12 even, 5469TG Erp</meta:user-defined>
    <meta:user-defined meta:name="DCTERMS.W3CDTF/DCTERMS.available">2026-08-10</meta:user-defined>
    <meta:user-defined meta:name="DCTERMS.W3CDTF/OVERHEIDop.jaargang">2026</meta:user-defined>
    <meta:user-defined meta:name="OVERHEIDop.publicationIssue">380650</meta:user-defined>
    <meta:user-defined meta:name="OVERHEIDop.GmbID/DC.identifier">gmb-2026-380650</meta:user-defined>
    <meta:user-defined meta:name="OVERHEIDop.versieInformatie"/>
  </office:meta>
</office:document-meta>
</file>