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evenementenvergunning voor het Springkussenpret op het Oosterheemplein 488, 2721NJ te Zoetermeer op 5 september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22 juni 2026 een aanvraag ontvangen met zaaknummer 2026-088027 voor een evenementenvergunning voor het Springkussenpret op de locatie Oosterheemplein 488, 2721NJ te Zoetermeer op 5 september 2026. 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06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088027</meta:user-defined>
    <meta:user-defined meta:name="DCTERMS.abstract">2026-09-05 Springkussenpret Oosterheemplein</meta:user-defined>
    <dc:language>nl</dc:language>
    <meta:user-defined meta:name="OVERHEIDop.locatietype/OVERHEIDop.gebiedsmarkering">Punt</meta:user-defined>
    <meta:user-defined meta:name="DC.title">Kennisgeving aanvraag evenementenvergunning voor het Springkussenpret op het Oosterheemplein 488, 2721NJ te Zoetermeer op 5 september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43</meta:user-defined>
    <meta:user-defined meta:name="OVERHEIDop.GmbID/DC.identifier">gmb-2026-380643</meta:user-defined>
    <meta:user-defined meta:name="OVERHEIDop.versieInformatie"/>
  </office:meta>
</office:document-meta>
</file>