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Woonhavenpad 3, 8245 AC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Woonhavenpad 3, 8245 AC Lelystad, het plaatsen van een terrasoverkapping</text:span>
          </text:p>
            <text:p text:style-name="common-al">Wij hebben op 5 augustus 2026 een aanvraag omgevingsvergunning ontvangen voor het plaatsen van een terrasoverkapping, op Woonhavenpad 3, 8245 AC Lelystad. De aanvraag heeft dossiernummer 09953651302.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05-08-2026. De gemeente neemt daarover waarschijnlijk voor 30-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06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51302</meta:user-defined>
    <dc:language>nl</dc:language>
    <meta:user-defined meta:name="OVERHEIDop.locatietype/OVERHEIDop.gebiedsmarkering">Punt</meta:user-defined>
    <meta:user-defined meta:name="DC.title">Ontvangen aanvraag - Woonhavenpad 3, 8245 AC Lelystad</meta:user-defined>
    <meta:user-defined meta:name="DCTERMS.W3CDTF/DCTERMS.available">2026-08-10</meta:user-defined>
    <meta:user-defined meta:name="DCTERMS.W3CDTF/OVERHEIDop.jaargang">2026</meta:user-defined>
    <meta:user-defined meta:name="OVERHEIDop.publicationIssue">380631</meta:user-defined>
    <meta:user-defined meta:name="OVERHEIDop.GmbID/DC.identifier">gmb-2026-380631</meta:user-defined>
    <meta:user-defined meta:name="OVERHEIDop.versieInformatie"/>
  </office:meta>
</office:document-meta>
</file>