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6-08-2026 hebben wij de beslistermijn van de aanvraag omgevingsvergunning voor het plaatsen van twee hoogspanningsmasten op het adres Klavermaten ong. Goor verlengd. Deze aanvraag staat ingeschreven onder zaaknummer 0000109908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06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99081</meta:user-defined>
    <meta:user-defined meta:name="DCTERMS.abstract">het plaatsen van twee hoogspanningsmas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6-08-2026 hebben wij de beslistermijn van de aanvraag omgevingsvergunning voor het plaatsen van twee hoogspanningsmasten op het adres Klavermaten ong. Goor verlengd. Deze aanvraag staat ingeschreven onder zaaknummer 00001099081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29</meta:user-defined>
    <meta:user-defined meta:name="OVERHEIDop.GmbID/DC.identifier">gmb-2026-380629</meta:user-defined>
    <meta:user-defined meta:name="OVERHEIDop.versieInformatie"/>
  </office:meta>
</office:document-meta>
</file>