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projectomgevingsvergunning ‘Kijfwaard 10 Pannerd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het ontwerpbesluit van de projectomgevingsvergunning ‘Kijfwaarde 10 Pannerden’ met ingang van 13 augustus 2026 gedurende zes weken door iedereen kan worden ingezien. De aanvraag is ingediend voor 1 januari 2024, daarom is de Omgevingswet niet van toepassing.</text:p>
            <text:p text:style-name="common-al">
            <text:span text:style-name="nadrukvet">Inhoud van de projectomgevingsvergunning</text:span>
          </text:p>
            <text:p text:style-name="common-al">Het project betreft het verplaatsen van het kleidepot, het realiseren van een overkapping met ontladingsband en het plaatsen van legioblokken en portocabin. Hiervoor is een omgevingsvergunning aangevraagd voor de volgende onderdelen:</text:p>
            <text:p text:style-name="common-al">1. Het bouwen van een bouwwerk</text:p>
            <text:p text:style-name="common-al">2. Handelen in strijd met de ruimtelijke regels</text:p>
            <text:p text:style-name="common-al">3. Het wijzigen van een inrichting</text:p>
            <text:p text:style-name="common-al">Om medewerking te kunnen verlenen moet worden afgeweken van het bestemmingsplan ‘Gelders Eiland’, omdat het plan niet past binnen de bouw- en gebruiksregels. Uit de beoordeling van de aanvraag blijkt dat wordt voldaan aan een goede ruimtelijke ordening.</text:p>
            <text:p text:style-name="common-al">
            <text:span text:style-name="nadrukvet">Verklaring van geen bedenkingen (VVGB)</text:span>
          </text:p>
            <text:p text:style-name="common-al">De gemeenteraad heeft op 20 april 2022 specifiek voor het voorliggend project een ontwerp-VVGB afgegeven. De ontwerp-VVGB wordt samen met de ontwerp-omgevingsvergunning voor zienswijzen ter inzage gelegd.</text:p>
            <text:p text:style-name="common-al">
            <text:span text:style-name="nadrukvet">Inzage</text:span>
          </text:p>
            <text:p text:style-name="common-al">Het ontwerpbesluit met de bijbehorende stukken en de ontwerp-verklaring van geen bedenkingen liggen van 13 augustus tot 23 september 2026 ter inzage in het gemeentehuis aan de Kerkstraat 27 in Zevenaar. De stukken kunnen daar tijdens openingstijden op afspraak door iedereen worden ingezien. </text:p>
            <text:p text:style-name="common-al">De ontwerpbesluiten en de documenten die horen bij het onderdeel ‘Handelen in strijd met de ruimtelijke regels’ zijn ook digitaal te raadplegen via de landelijke website <text:span text:style-name="nadrukondlijn">https://omgevingswet.overheid.nl</text:span> (onder Regels op de kaart) met documentnummer NL.IMRO.0299.PV00Kijfwrd10-ON01</text:p>
            <text:p text:style-name="common-al">
            <text:span text:style-name="nadrukvet">Zienswijzen</text:span>
          </text:p>
            <text:p text:style-name="common-al">Tijdens de inzagetermijn kan door iedereen een zienswijze over het ontwerpbesluit (inclusief ontwerp-verklaring van geen bedenkingen) worden gestuurd aan het college van burgemeester en wethouders van Zevenaar, Postbus 10, 6900 AA Zevenaar. Voor mondelinge zienswijzen kan een afspraak worden gemaakt met de heer R. Doorakkers via telefoonnummer 0316 595 111.</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Zevenaar </text:span>
            <text:span text:style-name="datum">12 augustus 2026</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062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2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2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milieu</meta:user-defined>
    <meta:user-defined meta:name="OVERHEIDop.referentienummer">NL.IMRO.0299.PV00Kijfwrd10-ON01</meta:user-defined>
    <dc:language>nl</dc:language>
    <meta:user-defined meta:name="OVERHEIDop.locatietype/OVERHEIDop.gebiedsmarkering">Adres</meta:user-defined>
    <meta:user-defined meta:name="DC.title">Ontwerp projectomgevingsvergunning ‘Kijfwaard 10 Pannerden’</meta:user-defined>
    <meta:user-defined meta:name="DCTERMS.W3CDTF/DCTERMS.available">2026-08-12</meta:user-defined>
    <meta:user-defined meta:name="DCTERMS.W3CDTF/OVERHEIDop.jaargang">2026</meta:user-defined>
    <meta:user-defined meta:name="OVERHEIDop.publicationIssue">380628</meta:user-defined>
    <meta:user-defined meta:name="OVERHEIDop.GmbID/DC.identifier">gmb-2026-380628</meta:user-defined>
    <meta:user-defined meta:name="OVERHEIDop.versieInformatie"/>
  </office:meta>
</office:document-meta>
</file>