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Punter 10 60, 8242 DE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Punter 10 60, 8242 DE Lelystad, het veranderen van een gevelpaneel (raamkozijn)</text:span>
          </text:p>
            <text:p text:style-name="common-al">Wij hebben op 5 augustus 2026 een aanvraag omgevingsvergunning ontvangen voor het veranderen van een gevelpaneel (raamkozijn), op Punter 10 60, 8242 DE Lelystad. De aanvraag heeft dossiernummer 09953651285.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05-08-2026. De gemeente neemt daarover waarschijnlijk voor 30-09-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062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2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9953651285</meta:user-defined>
    <dc:language>nl</dc:language>
    <meta:user-defined meta:name="OVERHEIDop.locatietype/OVERHEIDop.gebiedsmarkering">Punt</meta:user-defined>
    <meta:user-defined meta:name="DC.title">Ontvangen aanvraag - Punter 10 60, 8242 DE Lelystad</meta:user-defined>
    <meta:user-defined meta:name="DCTERMS.W3CDTF/DCTERMS.available">2026-08-10</meta:user-defined>
    <meta:user-defined meta:name="DCTERMS.W3CDTF/OVERHEIDop.jaargang">2026</meta:user-defined>
    <meta:user-defined meta:name="OVERHEIDop.publicationIssue">380621</meta:user-defined>
    <meta:user-defined meta:name="OVERHEIDop.GmbID/DC.identifier">gmb-2026-380621</meta:user-defined>
    <meta:user-defined meta:name="OVERHEIDop.versieInformatie"/>
  </office:meta>
</office:document-meta>
</file>