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ijdelijk plaatsen van een schaftwagen, toilet en opslagcontainer, Lijsterbesstraat nabij 10, 2636BL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voor een Omgevingsvergunning ontvangen voor het tijdelijk plaatsen van een schaftwagen, toilet en opslagcontainer op locatie Lijsterbesstraat nabij 10, 2636BL Schipluid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0629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6 augustus 2026. De gemeente neemt daarover waarschijnlijk voor 1 okto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06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29</meta:user-defined>
    <meta:user-defined meta:name="DCTERMS.abstract">Betreft: Aanvraag op locatie Lijsterbesstraat nabij 10, 2636BL Schipluiden</meta:user-defined>
    <dc:language>nl</dc:language>
    <meta:user-defined meta:name="OVERHEIDop.locatietype/OVERHEIDop.gebiedsmarkering">Vlak</meta:user-defined>
    <meta:user-defined meta:name="DC.title">Aanvraag vergunning voor het tijdelijk plaatsen van een schaftwagen, toilet en opslagcontainer, Lijsterbesstraat nabij 10, 2636BL Schipluid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19</meta:user-defined>
    <meta:user-defined meta:name="OVERHEIDop.GmbID/DC.identifier">gmb-2026-380619</meta:user-defined>
    <meta:user-defined meta:name="OVERHEIDop.versieInformatie"/>
  </office:meta>
</office:document-meta>
</file>