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Omweg 38 a 1, 1566 HP Assendelft - het plaatsen (zee)containers in vrije ruimte achter oprit naar de 1e verdiep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8734 - het plaatsen (zee)containers in vrije ruimte achter oprit naar de 1e verdieping op de locatie Omweg 38 a 1, 1566 HP Assendelft</text:p>
            <text:p text:style-name="common-al">Aanvraag ontvangen: 02-08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060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0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0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8734</meta:user-defined>
    <dc:language>nl</dc:language>
    <meta:user-defined meta:name="OVERHEIDop.locatietype/OVERHEIDop.gebiedsmarkering">Punt</meta:user-defined>
    <meta:user-defined meta:name="DC.title">Aanvraag omgevingsvergunning - Omweg 38 a 1, 1566 HP Assendelft - het plaatsen (zee)containers in vrije ruimte achter oprit naar de 1e verdieping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609</meta:user-defined>
    <meta:user-defined meta:name="OVERHEIDop.GmbID/DC.identifier">gmb-2026-380609</meta:user-defined>
    <meta:user-defined meta:name="OVERHEIDop.versieInformatie"/>
  </office:meta>
</office:document-meta>
</file>