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Lagedijk 12 C, 1544 BG Zaandijk - het omzetten van 1 woning naar 2 zelfstandige wooneenhe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6103 - het omzetten van 1 woning naar 2 zelfstandige wooneenheden op de locatie Lagedijk 12 C, 1544 BG Zaandijk</text:p>
            <text:p text:style-name="common-al">Aanvraag ontvangen: 09-06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6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103</meta:user-defined>
    <dc:language>nl</dc:language>
    <meta:user-defined meta:name="OVERHEIDop.locatietype/OVERHEIDop.gebiedsmarkering">Punt</meta:user-defined>
    <meta:user-defined meta:name="DC.title">Aanvraag omgevingsvergunning - Lagedijk 12 C, 1544 BG Zaandijk - het omzetten van 1 woning naar 2 zelfstandige wooneenhe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05</meta:user-defined>
    <meta:user-defined meta:name="OVERHEIDop.GmbID/DC.identifier">gmb-2026-380605</meta:user-defined>
    <meta:user-defined meta:name="OVERHEIDop.versieInformatie"/>
  </office:meta>
</office:document-meta>
</file>