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duurzamen van de verwarmingsinstallatie op de locatie Bloemendaal 9 te Zaltbommel zaaknummer ODR2611421</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het verduurzamen van de verwarmingsinstallatie aan de Bloemendaal 9 te Zalt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5 augustus 2026. De gemeente neemt daarover waarschijnlijk 30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806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rduurzamen van de verwarmingsinstallatie op de locatie Bloemendaal 9 te Zaltbommel zaaknummer ODR2611421</meta:user-defined>
    <meta:user-defined meta:name="DCTERMS.W3CDTF/DCTERMS.available">2026-08-10</meta:user-defined>
    <meta:user-defined meta:name="DCTERMS.W3CDTF/OVERHEIDop.jaargang">2026</meta:user-defined>
    <meta:user-defined meta:name="OVERHEIDop.publicationIssue">380603</meta:user-defined>
    <meta:user-defined meta:name="OVERHEIDop.GmbID/DC.identifier">gmb-2026-380603</meta:user-defined>
    <meta:user-defined meta:name="OVERHEIDop.versieInformatie"/>
  </office:meta>
</office:document-meta>
</file>