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, Prinses Margrietstraat 5, 6271 CJ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een aanvraag ontvangen op 18 juli 2026 met zaaknummer Z2026-00000452 voor sloop en herbouw garage, realiseren carport en wijzigen inrit op de locatie Prinses Margrietstraat 5, 6271 CJ Gulpen. De aanvraag is <text:span text:style-name="nadrukvet">ingetrokken </text:span>op 3 augustus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06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452</meta:user-defined>
    <meta:user-defined meta:name="DCTERMS.abstract">Betreft: ingetrokken aanvraag omgevingsvergunning op de locatie Prinses Margrietstraat 5, 6271 CJ Gulpen</meta:user-defined>
    <dc:language>nl</dc:language>
    <meta:user-defined meta:name="OVERHEIDop.locatietype/OVERHEIDop.gebiedsmarkering">Vlak</meta:user-defined>
    <meta:user-defined meta:name="DC.title">Kennisgeving ingetrokken aanvraag omgevingsvergunning, Prinses Margrietstraat 5, 6271 CJ Gulp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01</meta:user-defined>
    <meta:user-defined meta:name="OVERHEIDop.GmbID/DC.identifier">gmb-2026-380601</meta:user-defined>
    <meta:user-defined meta:name="OVERHEIDop.versieInformatie"/>
  </office:meta>
</office:document-meta>
</file>