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meerjarenvergunning  Opperheide 3, 5556XT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heeft de gemeente een melding ontvangen voor activiteiten waarvoor een meerjarenvergunning is afgegeven.</text:p>
            <text:p text:style-name="common-al">De melding betreft locatie Opperheide 3, 5556XT Valkenswaard, en is geregistreerd onder zaaknummer <text:span text:style-name="nadrukvet">0000503583</text:span> met omschrijving "Op herhaling militaire dienstplicht en de koude oorlog, 12-12-2026 en 13-12-2026".</text:p>
            <text:p text:style-name="last-al">De activiteiten uit de melding behoren tot de meerjarenvergunning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058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alkenswaard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503583</meta:user-defined>
    <meta:user-defined meta:name="DCTERMS.abstract">Op herhaling militaire dienstplicht en de koude oorlog, 12-12-2026 en 13-12-2026, Opperheide 3</meta:user-defined>
    <dc:language>nl</dc:language>
    <meta:user-defined meta:name="OVERHEIDop.locatietype/OVERHEIDop.gebiedsmarkering">Punt</meta:user-defined>
    <meta:user-defined meta:name="DC.title">Ontvangen melding meerjarenvergunning  Opperheide 3, 5556XT Valkenswa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88</meta:user-defined>
    <meta:user-defined meta:name="OVERHEIDop.GmbID/DC.identifier">gmb-2026-380588</meta:user-defined>
    <meta:user-defined meta:name="OVERHEIDop.versieInformatie"/>
  </office:meta>
</office:document-meta>
</file>