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Derde Oosterparkstraat 140-1 1092E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innentrap ter plaatse van de eerste en tweede etage ten behoeve van een woonfunctie</text:p>
            <text:p text:style-name="common-al">Besluit: vergunning ingetrokken</text:p>
            <text:p text:style-name="common-al">Besluit verzonden op: 06-08-2026</text:p>
            <text:p text:style-name="common-al">Zaakadres: Derde Oosterparkstraat 140-1 1092EC Amsterdam</text:p>
            <text:p text:style-name="common-al">Zaaknummer: Z2021-O000761</text:p>
            <text:p text:style-name="common-al">DSO-nummer: 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1-O00076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 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58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O000761</meta:user-defined>
    <meta:user-defined meta:name="DCTERMS.abstract">plaatsen van een binnentrap ter plaatse van de eerste en tweede etage ten behoeve van een woonfunctie</meta:user-defined>
    <dc:language>nl</dc:language>
    <meta:user-defined meta:name="OVERHEIDop.locatietype/OVERHEIDop.gebiedsmarkering">Punt</meta:user-defined>
    <meta:user-defined meta:name="DC.title">Omgevingsvergunning vergunning ingetrokken Derde Oosterparkstraat 140-1 1092EC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85</meta:user-defined>
    <meta:user-defined meta:name="OVERHEIDop.GmbID/DC.identifier">gmb-2026-380585</meta:user-defined>
    <meta:user-defined meta:name="OVERHEIDop.versieInformatie"/>
  </office:meta>
</office:document-meta>
</file>