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5-08-2026 hebben wij een aanvraag reguliere omgevingsvergunning voor het aanleggen van een tijdelijke uitweg op het adres Klavermaten ong. in Goor ontvangen. Deze aanvraag staat ingeschreven onder zaaknummer 0000110740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5-08-2026 hebben wij een aanvraag Omgevingsvergunning enkelvoudig (regulier) ontvangen. De aanvraag heeft betrekking op de onderde(e)l(en):</text:p>
            <text:p text:style-name="common-al"/>
            <text:p text:style-name="common-al">Omgevingsplanactiviteit uitweg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8058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8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8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0001107407</meta:user-defined>
    <meta:user-defined meta:name="DCTERMS.abstract">het aanleggen van een tijdelijke uitwe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05-08-2026 hebben wij een aanvraag reguliere omgevingsvergunning voor het aanleggen van een tijdelijke uitweg op het adres Klavermaten ong. in Goor ontvangen. Deze aanvraag staat ingeschreven onder zaaknummer 00001107407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83</meta:user-defined>
    <meta:user-defined meta:name="OVERHEIDop.GmbID/DC.identifier">gmb-2026-380583</meta:user-defined>
    <meta:user-defined meta:name="OVERHEIDop.versieInformatie"/>
  </office:meta>
</office:document-meta>
</file>