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andzichtstraat 1 3043X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37</text:span>/<text:span text:style-name="nadrukvet">2026062900036</text:span>, heeft ontvangen voor de Bouwactiviteit (omgevingsplan). <text:span text:style-name="nadrukcur">(Grondslag: Omgevingswet, artikel 5.1)</text:span></text:p>
            <text:p text:style-name="common-al">De aanvraag betreft het plaatsen van een porto cabine t.b.v. de VTV Zuiderlaan op de locatie Landzichtstraat 1 3043X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058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37</meta:user-defined>
    <meta:user-defined meta:name="DCTERMS.abstract">het plaatsen van een porto cabine t.b.v. de VTV Zuiderla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andzichtstraat 1 3043XC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81</meta:user-defined>
    <meta:user-defined meta:name="OVERHEIDop.GmbID/DC.identifier">gmb-2026-380581</meta:user-defined>
    <meta:user-defined meta:name="OVERHEIDop.versieInformatie"/>
  </office:meta>
</office:document-meta>
</file>