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Toestemming voor het kappen van een boom nabij Westelijke Doorsnee NZ 124 te Emmer-Compascuu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EMMER-COMPASCUUM</text:span>
          </text:p>
            <text:p text:style-name="common-al">29 juli 2026, <text:span text:style-name="nadrukvet">nabij Westelijke Doorsnee NZ 124,</text:span> het kappen van een boom (2026-1813)</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verrichten van de activiteit die de omgevingsvergunning mogelijk maakt, kan binnen vier weken leiden tot een wijziging van een bestaande toestand die niet kan worden hersteld. Verder strekken de regels over het verlenen van de omgevingsvergunning ertoe die bestaande toestand te beschermen. Het besluit treedt daarom pas in werking met ingang van de dag waarop vier weken zijn verstreken sinds de dag van bekendmaking of terinzagelegging.</text:p>
            <text:p text:style-name="common-al">Wanneer gedurende de genoemde termijnen bij de bevoegde rechter een verzoek om voorlopige voorziening is gedaan, treedt het besluit niet in werking voordat op dat verzoek is beslist. In het laatstgenoemde geval kan de vergunninghouder de voorzieningenrechter van de rechtbank verzoeken de opschorting op te heffen. </text:p>
            <text:p text:style-name="last-al">Voor deze vergunning is in de Bomenverordening geregeld dat pas van de vergunning gebruik kan worden gemaakt wanneer:</text:p>
            <text:list text:style-name="id1-3-2-1-1-10">
              <text:list-item text:style-override="id1-3-2-1-1-10-1">
                <text:number>1.</text:number>
                <text:p text:style-name="al">De bezwaartermijn is verstreken zonder dat bezwaar is ingediend;</text:p>
              </text:list-item>
              <text:list-item text:style-override="id1-3-2-1-1-10-2">
                <text:number>2.</text:number>
                <text:p text:style-name="al">Indien bezwaar is ingediend tot het moment waarop op het bezwaar is beslis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056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6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6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2026-1813</meta:user-defined>
    <dc:language>nl</dc:language>
    <meta:user-defined meta:name="OVERHEIDop.locatietype/OVERHEIDop.gebiedsmarkering">Adres</meta:user-defined>
    <meta:user-defined meta:name="DC.title">Toestemming voor het kappen van een boom nabij Westelijke Doorsnee NZ 124 te Emmer-Compascuum</meta:user-defined>
    <meta:user-defined meta:name="DCTERMS.W3CDTF/DCTERMS.available">2026-08-11</meta:user-defined>
    <meta:user-defined meta:name="DCTERMS.W3CDTF/OVERHEIDop.jaargang">2026</meta:user-defined>
    <meta:user-defined meta:name="OVERHEIDop.publicationIssue">380564</meta:user-defined>
    <meta:user-defined meta:name="OVERHEIDop.GmbID/DC.identifier">gmb-2026-380564</meta:user-defined>
    <meta:user-defined meta:name="OVERHEIDop.versieInformatie"/>
  </office:meta>
</office:document-meta>
</file>