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bouwdepot van 7 oktober 2026 tot en met 20 december 2026 ter hoogte van Wouter Sluislaan 14, 1461AC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n aanvraag vergunning voor plaatsen bouwdepot van 7 oktober 2026 tot en met 20 december 2026 ter hoogte van Wouter Sluislaan 14, 1461AC Zuidoostbeemster ontvangen. De aanvraag is geregistreerd onder zaaknummer Z2026-00003281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5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81</meta:user-defined>
    <meta:user-defined meta:name="DCTERMS.abstract">Betreft: aanvraag op locatie Wouter Sluislaan thv nr 14, 1461AC Zuidoost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bouwdepot van 7 oktober 2026 tot en met 20 december 2026 ter hoogte van Wouter Sluislaan 14, 1461AC Zuidoostbeemst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62</meta:user-defined>
    <meta:user-defined meta:name="OVERHEIDop.GmbID/DC.identifier">gmb-2026-380562</meta:user-defined>
    <meta:user-defined meta:name="OVERHEIDop.versieInformatie"/>
  </office:meta>
</office:document-meta>
</file>