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voeren van boringen t.b.v. hoogspanningsverbindingen van TenneT nabij Woldweg te Nieuw-Weerding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NIEUW-WEERDINGE</text:span>
          </text:p>
            <text:p text:style-name="common-al">29 juli 2026, <text:span text:style-name="nadrukvet">nabij Woldweg,</text:span> het uitvoeren van boringen t.b.v. hoogspanningsverbindingen van TenneT (2026-1642)</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Als u tegen een besluit bezwaar maakt, heeft dit geen schorsende werking. Dit betekent dat het genomen besluit mag worden uitgevoerd zolang het college van burgemeester en wethouders op basis van het advies van de onafhankelijke commissie niet anders heeft beslist. </text:p>
            <text:p text:style-name="last-al">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055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5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5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642</meta:user-defined>
    <dc:language>nl</dc:language>
    <meta:user-defined meta:name="OVERHEIDop.locatietype/OVERHEIDop.gebiedsmarkering">Weg</meta:user-defined>
    <meta:user-defined meta:name="DC.title">Toestemming voor het uitvoeren van boringen t.b.v. hoogspanningsverbindingen van TenneT nabij Woldweg te Nieuw-Weerdinge</meta:user-defined>
    <meta:user-defined meta:name="DCTERMS.W3CDTF/DCTERMS.available">2026-08-11</meta:user-defined>
    <meta:user-defined meta:name="DCTERMS.W3CDTF/OVERHEIDop.jaargang">2026</meta:user-defined>
    <meta:user-defined meta:name="OVERHEIDop.publicationIssue">380558</meta:user-defined>
    <meta:user-defined meta:name="OVERHEIDop.GmbID/DC.identifier">gmb-2026-380558</meta:user-defined>
    <meta:user-defined meta:name="OVERHEIDop.versieInformatie"/>
  </office:meta>
</office:document-meta>
</file>