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vervangen van de schuur, Kerkstraat 1, 1687 AL Wog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 besloten om de beslistermijn voor de aanvraag met zaaknummer CLZ-00000569 voor een omgevingsvergunning voor het vervangen van de schuur op locatie Kerkstraat 1, 1687 AL Wognum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05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569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vervangen van de schuur, Kerkstraat 1, 1687 AL Wognu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54</meta:user-defined>
    <meta:user-defined meta:name="OVERHEIDop.GmbID/DC.identifier">gmb-2026-380554</meta:user-defined>
    <meta:user-defined meta:name="OVERHEIDop.versieInformatie"/>
  </office:meta>
</office:document-meta>
</file>