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evenementenvergunning voor het evenement Smaakmakend op 27 september 2026 ter hoogte van de Koemarkt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besloten de evenementenvergunning voor het evenement Smaakmakend op 27 september 2026 ter hoogte van de Koemarkt te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ouden van een evenement</text:p>
              </text:list-item>
            </text:list>
            <text:p text:style-name="common-al">Verzenddatum besluit : 6 augustus 2026</text:p>
            <text:p text:style-name="common-al">Zaaknummer : Z2026-00002342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055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5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5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342</meta:user-defined>
    <meta:user-defined meta:name="DCTERMS.abstract">Betreft: beschikking op aanvraag op locatie Koemarkt te Purmere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tot het toekennen van een evenementenvergunning voor het evenement Smaakmakend op 27 september 2026 ter hoogte van de Koemarkt te Purmerend</meta:user-defined>
    <meta:user-defined meta:name="OVERHEIDop.datumEindeReactietermijn">2026-09-17</meta:user-defined>
    <meta:user-defined meta:name="OVERHEIDop.terinzageleggingBG">https://jeleefomgeving.nl/inzien/001801582/3d495d59-7245-4b7c-a1b1-44edcf2844b3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51</meta:user-defined>
    <meta:user-defined meta:name="OVERHEIDop.GmbID/DC.identifier">gmb-2026-380551</meta:user-defined>
    <meta:user-defined meta:name="OVERHEIDop.versieInformatie"/>
  </office:meta>
</office:document-meta>
</file>