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mzetten van een B &amp; B naar pension en het realiseren van 2 short stay verblijfsaccommodaties aan Stationsstraat 65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30 juli 2026, <text:span text:style-name="nadrukvet">Stationsstraat 65,</text:span> het omzetten van een B &amp; B naar pension en het realiseren van 2 short stay verblijfsaccommodaties (2026-0440)</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40</meta:user-defined>
    <dc:language>nl</dc:language>
    <meta:user-defined meta:name="OVERHEIDop.locatietype/OVERHEIDop.gebiedsmarkering">Adres</meta:user-defined>
    <meta:user-defined meta:name="DC.title">Toestemming voor het omzetten van een B &amp; B naar pension en het realiseren van 2 short stay verblijfsaccommodaties aan Stationsstraat 65 te Emmen</meta:user-defined>
    <meta:user-defined meta:name="DCTERMS.W3CDTF/DCTERMS.available">2026-08-11</meta:user-defined>
    <meta:user-defined meta:name="DCTERMS.W3CDTF/OVERHEIDop.jaargang">2026</meta:user-defined>
    <meta:user-defined meta:name="OVERHEIDop.publicationIssue">380550</meta:user-defined>
    <meta:user-defined meta:name="OVERHEIDop.GmbID/DC.identifier">gmb-2026-380550</meta:user-defined>
    <meta:user-defined meta:name="OVERHEIDop.versieInformatie"/>
  </office:meta>
</office:document-meta>
</file>