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uitbreiden van een bedrijfshal aan Phileas Foggstraat 24 D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EMMEN</text:span>
          </text:p>
            <text:p text:style-name="common-al">17 juli 2026, <text:span text:style-name="nadrukvet">Phileas Foggstraat 24 D,</text:span> het uitbreiden van een bedrijfshal (2026-1884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84</meta:user-defined>
    <dc:language>nl</dc:language>
    <meta:user-defined meta:name="OVERHEIDop.locatietype/OVERHEIDop.gebiedsmarkering">Adres</meta:user-defined>
    <meta:user-defined meta:name="DC.title">Verlengde beslistermijn voor het uitbreiden van een bedrijfshal aan Phileas Foggstraat 24 D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46</meta:user-defined>
    <meta:user-defined meta:name="OVERHEIDop.GmbID/DC.identifier">gmb-2026-380546</meta:user-defined>
    <meta:user-defined meta:name="OVERHEIDop.versieInformatie"/>
  </office:meta>
</office:document-meta>
</file>