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beschikking, Ganshoeksingel, Wethouder Dubbelmanstraat, Pastoor van Hooijdonklaan, parkeerterrein Sporthal de Rietgors in Lage Zwaluw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6 augustus 2026 een vergunning is verleend met zaaknummer 2026-1172, voor het houden van het evenement ‘Evenementenvergunning Zwaluws Zomer Festijn’, een evenement met sport- en spelactiviteiten, een rommelmarkt en jaarmarkt, en feestavonden in een tent. Dit evenement vindt plaats op de locatie Ganshoeksingel, Wethouder Dubbelmanstraat, Pastoor van Hooijdonklaan en parkeerterrein Sporthal de Rietgors in Lage Zwaluwe op de volgende dagen en tijden:</text:p>
            <text:list text:style-name="id1-3-2-1-1-2">
              <text:list-item text:style-override="id1-3-2-1-1-2-1">
                <text:number>•</text:number>
                <text:p text:style-name="al">Vrijdag 11 september 2026 van 19.00 uur tot zaterdag 12 september 2026, 01.30 uur.</text:p>
              </text:list-item>
              <text:list-item text:style-override="id1-3-2-1-1-2-2">
                <text:number>•</text:number>
                <text:p text:style-name="al">Zaterdag 12 september 2026 van 13.00 uur tot zondag 13 september 2026, 01.30 uur.</text:p>
              </text:list-item>
              <text:list-item text:style-override="id1-3-2-1-1-2-3">
                <text:number>•</text:number>
                <text:p text:style-name="al">Zondag 13 september 2026 van 11.00 uur tot 21.30 uur.</text:p>
              </text:list-item>
            </text:list>
            <text:p text:style-name="common-al">Ontheffing geluid voor dit evenement op de locatie Ganshoeksingel, Wethouder Dubbelmanstraat, Pastoor van Hooijdonklaan, parkeerterrein Sporthal de Rietgors in Lage Zwaluwe op de volgende dagen en tijden: </text:p>
            <text:list text:style-name="id1-3-2-1-1-4">
              <text:list-item text:style-override="id1-3-2-1-1-4-1">
                <text:number>•</text:number>
                <text:p text:style-name="al">Vrijdag 11 september 2026 van 19.00 uur tot zaterdag 12 september 2026, 01.00 uur.</text:p>
              </text:list-item>
              <text:list-item text:style-override="id1-3-2-1-1-4-2">
                <text:number>•</text:number>
                <text:p text:style-name="al">Zaterdag 12 september 2026 van 13.00 uur tot zondag 13 september 2026, 01.00 uur.</text:p>
              </text:list-item>
              <text:list-item text:style-override="id1-3-2-1-1-4-3">
                <text:number>•</text:number>
                <text:p text:style-name="al">Zondag 13 september 2026 van 13.00 uur tot 21.00 uur.</text:p>
              </text:list-item>
            </text:list>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05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172</meta:user-defined>
    <meta:user-defined meta:name="DCTERMS.abstract">Betreft: Beschikking op aanvraag op locatie Ganshoeksingel, Wethouder Dubbelmanstraat, Pastoor van Hooijdonklaan, parkeerterrein Sporthal de Rietgors in Lage Zwaluwe</meta:user-defined>
    <dc:language>nl</dc:language>
    <meta:user-defined meta:name="OVERHEIDop.locatietype/OVERHEIDop.gebiedsmarkering">Vlak</meta:user-defined>
    <meta:user-defined meta:name="DC.title">Kennisgeving besluit op Aanvraag beschikking, Ganshoeksingel, Wethouder Dubbelmanstraat, Pastoor van Hooijdonklaan, parkeerterrein Sporthal de Rietgors in Lage Zwaluwe</meta:user-defined>
    <meta:user-defined meta:name="OVERHEIDop.datumEindeReactietermijn">2026-09-17</meta:user-defined>
    <meta:user-defined meta:name="OVERHEIDop.terinzageleggingBG">https://jeleefomgeving.nl/inzien/805319141/ec381d2e-fdaf-474f-b0fb-a3579f78ee6a</meta:user-defined>
    <meta:user-defined meta:name="DCTERMS.W3CDTF/DCTERMS.available">2026-08-13</meta:user-defined>
    <meta:user-defined meta:name="DCTERMS.W3CDTF/OVERHEIDop.jaargang">2026</meta:user-defined>
    <meta:user-defined meta:name="OVERHEIDop.publicationIssue">380537</meta:user-defined>
    <meta:user-defined meta:name="OVERHEIDop.GmbID/DC.identifier">gmb-2026-380537</meta:user-defined>
    <meta:user-defined meta:name="OVERHEIDop.versieInformatie"/>
  </office:meta>
</office:document-meta>
</file>