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voor het intern verbouwen van een pand naar 4 kamerverhuur ruimtes aan Dorpsstraat 25 A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beslistermijn met zes weken verlengd van de volgende aanvraag voor een omgevingsvergunning (de datum van ontvangst van de aanvraag is eerst genoemd): </text:p>
            <text:p text:style-name="common-al">
            <text:span text:style-name="nadrukvet">EMMEN</text:span>
          </text:p>
            <text:p text:style-name="common-al">2 juli 2026, <text:span text:style-name="nadrukvet">Dorpsstraat 25 A,</text:span> het intern verbouwen van een pand naar 4 kamerverhuur ruimtes (2026-1741)</text:p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741</meta:user-defined>
    <dc:language>nl</dc:language>
    <meta:user-defined meta:name="OVERHEIDop.locatietype/OVERHEIDop.gebiedsmarkering">Adres</meta:user-defined>
    <meta:user-defined meta:name="DC.title">Verlengde beslistermijn voor het intern verbouwen van een pand naar 4 kamerverhuur ruimtes aan Dorpsstraat 25 A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30</meta:user-defined>
    <meta:user-defined meta:name="OVERHEIDop.GmbID/DC.identifier">gmb-2026-380530</meta:user-defined>
    <meta:user-defined meta:name="OVERHEIDop.versieInformatie"/>
  </office:meta>
</office:document-meta>
</file>