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gedeeltelijk gebruiken van een bedrijfspand voor wonen aan Veltmanlaan 13 A te Weite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WEITEVEEN </text:span>
          </text:p>
            <text:p text:style-name="common-al">30 juli 2026, <text:span text:style-name="nadrukvet">Veltmanlaan 13 A</text:span>, het gedeeltelijk gebruiken van een bedrijfspand voor wonen (2026-2010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8052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2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2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6-2010</meta:user-defined>
    <dc:language>nl</dc:language>
    <meta:user-defined meta:name="OVERHEIDop.locatietype/OVERHEIDop.gebiedsmarkering">Adres</meta:user-defined>
    <meta:user-defined meta:name="DC.title">Aanvraag vergunning voor het gedeeltelijk gebruiken van een bedrijfspand voor wonen aan Veltmanlaan 13 A te Weiteve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528</meta:user-defined>
    <meta:user-defined meta:name="OVERHEIDop.GmbID/DC.identifier">gmb-2026-380528</meta:user-defined>
    <meta:user-defined meta:name="OVERHEIDop.versieInformatie"/>
  </office:meta>
</office:document-meta>
</file>