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honden- en kattentrimsalon aan Siepelveenwijk ZZ 77 te Nieuw-Weerd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NIEUW-WEERDINGE </text:span>
          </text:p>
            <text:p text:style-name="common-al">2 augustus 2026, <text:span text:style-name="nadrukvet">Siepelveenwijk ZZ 77</text:span>, het realiseren van een honden- en kattentrimsalon (2026-2015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1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15</meta:user-defined>
    <dc:language>nl</dc:language>
    <meta:user-defined meta:name="OVERHEIDop.locatietype/OVERHEIDop.gebiedsmarkering">Adres</meta:user-defined>
    <meta:user-defined meta:name="DC.title">Aanvraag vergunning voor het realiseren van een honden- en kattentrimsalon aan Siepelveenwijk ZZ 77 te Nieuw-Weerdin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19</meta:user-defined>
    <meta:user-defined meta:name="OVERHEIDop.GmbID/DC.identifier">gmb-2026-380519</meta:user-defined>
    <meta:user-defined meta:name="OVERHEIDop.versieInformatie"/>
  </office:meta>
</office:document-meta>
</file>