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containers van 28 augustus 2026 tot en met 31 oktober 2026 ter hoogte van De Vriesplein 8, 1442CG te Purmerend</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vergunning voor plaatsen containers van 28 augustus 2026 tot en met 31 oktober 2026 ter hoogte van De Vriesplein 8, 1442CG te Purmerend ontvangen. De aanvraag is geregistreerd onder zaaknummer Z2026-00003278.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05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278</meta:user-defined>
    <meta:user-defined meta:name="DCTERMS.abstract">Betreft: aanvraag op locatie Wormerplein thv nrs 9 tm 28 te Purmerend</meta:user-defined>
    <dc:language>nl</dc:language>
    <meta:user-defined meta:name="OVERHEIDop.locatietype/OVERHEIDop.gebiedsmarkering">Vlak</meta:user-defined>
    <meta:user-defined meta:name="DC.title">Aanvraag vergunning voor plaatsen containers van 28 augustus 2026 tot en met 31 oktober 2026 ter hoogte van De Vriesplein 8, 1442CG te Purmerend</meta:user-defined>
    <meta:user-defined meta:name="DCTERMS.W3CDTF/DCTERMS.available">2026-08-10</meta:user-defined>
    <meta:user-defined meta:name="DCTERMS.W3CDTF/OVERHEIDop.jaargang">2026</meta:user-defined>
    <meta:user-defined meta:name="OVERHEIDop.publicationIssue">380516</meta:user-defined>
    <meta:user-defined meta:name="OVERHEIDop.GmbID/DC.identifier">gmb-2026-380516</meta:user-defined>
    <meta:user-defined meta:name="OVERHEIDop.versieInformatie"/>
  </office:meta>
</office:document-meta>
</file>