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Schimmelseweg en Witteweg in Terheijd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6 augustus 2026 een vergunning is verleend met zaaknummer 2026-1291, voor het houden van het evenement ‘Wielervereniging Terheijden Kermiskoers’ op zaterdag 12 september 2026 van 18.30 uur tot 20.30 uur volgens de door u aangeleverde route op de locatie Schimmelseweg en Witteweg in Terheijden.</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05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291</meta:user-defined>
    <meta:user-defined meta:name="DCTERMS.abstract">Betreft: Beschikking op aanvraag op locatie Schimmelseweg en Witteweg in Terheijden</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beschikking, Schimmelseweg en Witteweg in Terheijden</meta:user-defined>
    <meta:user-defined meta:name="OVERHEIDop.datumEindeReactietermijn">2026-09-17</meta:user-defined>
    <meta:user-defined meta:name="OVERHEIDop.terinzageleggingBG">https://jeleefomgeving.nl/inzien/805319141/529dc570-7fc4-4a83-a00d-d0f68fc6bdcb</meta:user-defined>
    <meta:user-defined meta:name="DCTERMS.W3CDTF/DCTERMS.available">2026-08-13</meta:user-defined>
    <meta:user-defined meta:name="DCTERMS.W3CDTF/OVERHEIDop.jaargang">2026</meta:user-defined>
    <meta:user-defined meta:name="OVERHEIDop.publicationIssue">380513</meta:user-defined>
    <meta:user-defined meta:name="OVERHEIDop.GmbID/DC.identifier">gmb-2026-380513</meta:user-defined>
    <meta:user-defined meta:name="OVERHEIDop.versieInformatie"/>
  </office:meta>
</office:document-meta>
</file>