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Sleutelbloemstraat 73-H 1031AL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eren van een inpandige muurdoorbraak</text:p>
            <text:p text:style-name="common-al">Zaakadres: Sleutelbloemstraat 73-H 1031AL Amsterdam</text:p>
            <text:p text:style-name="common-al">Datum ontvangst: 07-07-2026</text:p>
            <text:p text:style-name="common-al">Zaaknummer: Z2026-030074</text:p>
            <text:p text:style-name="common-al">DSO-nummer: 2026070700316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0511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51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51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0074</meta:user-defined>
    <meta:user-defined meta:name="DCTERMS.abstract">realiseren van een inpandige muurdoorbraak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Sleutelbloemstraat 73-H 1031AL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511</meta:user-defined>
    <meta:user-defined meta:name="OVERHEIDop.GmbID/DC.identifier">gmb-2026-380511</meta:user-defined>
    <meta:user-defined meta:name="OVERHEIDop.versieInformatie"/>
  </office:meta>
</office:document-meta>
</file>