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mono-mestvergistingstinstallatie aan Westerdiep WZ 124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 </text:span>
          </text:p>
            <text:p text:style-name="common-al">31 juli 2026, <text:span text:style-name="nadrukvet">Westerdiep WZ 124</text:span>, het realiseren van een mono-mestvergistingstinstallatie (2026-2013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13</meta:user-defined>
    <dc:language>nl</dc:language>
    <meta:user-defined meta:name="OVERHEIDop.locatietype/OVERHEIDop.gebiedsmarkering">Adres</meta:user-defined>
    <meta:user-defined meta:name="DC.title">Aanvraag vergunning voor het realiseren van een mono-mestvergistingstinstallatie aan Westerdiep WZ 124 te Emmer-Compascu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09</meta:user-defined>
    <meta:user-defined meta:name="OVERHEIDop.GmbID/DC.identifier">gmb-2026-380509</meta:user-defined>
    <meta:user-defined meta:name="OVERHEIDop.versieInformatie"/>
  </office:meta>
</office:document-meta>
</file>