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op de Los toilet, Vuilniscontainer open op de Hooikade 6 te Dordrecht, vanaf 31 augustus 2026 t/m 19 oktober 2026, zaaknummer 2026-009305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Los toilet, Vuilniscontainer open  op de locatie Hooikade 6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29 septem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5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56</meta:user-defined>
    <dc:language>nl</dc:language>
    <meta:user-defined meta:name="OVERHEIDop.locatietype/OVERHEIDop.gebiedsmarkering">Adres</meta:user-defined>
    <meta:user-defined meta:name="DC.title">Aanvraag vergunning tijdelijk gebruik openbare ruimte voor het plaatsen van een op de Los toilet, Vuilniscontainer open op de Hooikade 6 te Dordrecht, vanaf 31 augustus 2026 t/m 19 oktober 2026, zaaknummer 2026-0093056</meta:user-defined>
    <meta:user-defined meta:name="DCTERMS.W3CDTF/DCTERMS.available">2026-08-12</meta:user-defined>
    <meta:user-defined meta:name="DCTERMS.W3CDTF/OVERHEIDop.jaargang">2026</meta:user-defined>
    <meta:user-defined meta:name="OVERHEIDop.publicationIssue">380507</meta:user-defined>
    <meta:user-defined meta:name="OVERHEIDop.GmbID/DC.identifier">gmb-2026-380507</meta:user-defined>
    <meta:user-defined meta:name="OVERHEIDop.versieInformatie"/>
  </office:meta>
</office:document-meta>
</file>