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2 bomen nabij Sint Gerardusstraat 13 en 144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4 augustus 2026, <text:span text:style-name="nadrukvet">nabij Sint Gerardusstraat 13 en 144</text:span>, het kappen van 2 bomen (2026-2021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2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kappen van 2 bomen nabij Sint Gerardusstraat 13 en 144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00</meta:user-defined>
    <meta:user-defined meta:name="OVERHEIDop.GmbID/DC.identifier">gmb-2026-380500</meta:user-defined>
    <meta:user-defined meta:name="OVERHEIDop.versieInformatie"/>
  </office:meta>
</office:document-meta>
</file>