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bouwwoning op de locatie Spoorbuurtstraat 23  te Zandvoort, verzonden 6 augustus 2026, DSO nummer 2026020501455, zaaknummer ODIJ-Z-26-175870</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realiseren van een nieuwbouwwoning op de locatie Spoorbuurtstraat 23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049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9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DSOV0069</meta:user-defined>
    <dc:language>nl</dc:language>
    <meta:user-defined meta:name="DC.title">Toestemming voor het realiseren van een nieuwbouwwoning op de locatie Spoorbuurtstraat 23  te Zandvoort, verzonden 6 augustus 2026, DSO nummer 2026020501455, zaaknummer ODIJ-Z-26-175870</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88</meta:user-defined>
    <meta:user-defined meta:name="OVERHEIDop.publicationIssue">380492</meta:user-defined>
    <meta:user-defined meta:name="OVERHEIDop.GmbID/DC.identifier">gmb-2026-380492</meta:user-defined>
    <meta:user-defined meta:name="OVERHEIDop.versieInformatie"/>
  </office:meta>
</office:document-meta>
</file>