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3">
      <text:list-level-style-bullet style:num-suffix="" text:bullet-char="​" text:level="1">
        <style:list-level-properties text:min-label-width="10mm"/>
      </text:list-level-style-bullet>
    </text:list-style>
    <text:list-style style:name="id1-3-2-2-1-43-1">
      <text:list-level-style-bullet style:num-suffix="" text:bullet-char="​" text:level="1">
        <style:list-level-properties text:min-label-width="10mm"/>
      </text:list-level-style-bullet>
    </text:list-style>
    <text:list-style style:name="id1-3-2-2-1-4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7">
      <text:list-level-style-bullet style:num-suffix="" text:bullet-char="​" text:level="1">
        <style:list-level-properties text:min-label-width="10mm"/>
      </text:list-level-style-bullet>
    </text:list-style>
    <text:list-style style:name="id1-3-2-2-1-47-1">
      <text:list-level-style-bullet style:num-suffix="" text:bullet-char="​" text:level="1">
        <style:list-level-properties text:min-label-width="10mm"/>
      </text:list-level-style-bullet>
    </text:list-style>
    <text:list-style style:name="id1-3-2-2-1-49">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9-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51-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52">
      <text:list-level-style-bullet style:num-suffix="" text:bullet-char="​" text:level="1">
        <style:list-level-properties text:min-label-width="10mm"/>
      </text:list-level-style-bullet>
    </text:list-style>
    <text:list-style style:name="id1-3-2-2-1-52-1">
      <text:list-level-style-bullet style:num-suffix=""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8-1">
      <text:list-level-style-bullet text:bullet-char="-" text:level="1">
        <style:list-level-properties text:min-label-width="10mm"/>
      </text:list-level-style-bullet>
    </text:list-style>
    <text:list-style style:name="id1-3-2-2-1-68-2">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6-1">
      <text:list-level-style-bullet text:bullet-char="-" text:level="1">
        <style:list-level-properties text:min-label-width="10mm"/>
      </text:list-level-style-bullet>
    </text:list-style>
    <text:list-style style:name="id1-3-2-2-1-76-2">
      <text:list-level-style-bullet text:bullet-char="-" text:level="1">
        <style:list-level-properties text:min-label-width="10mm"/>
      </text:list-level-style-bullet>
    </text:list-style>
    <text:list-style style:name="id1-3-2-2-1-76-3">
      <text:list-level-style-bullet text:bullet-char="-" text:level="1">
        <style:list-level-properties text:min-label-width="10mm"/>
      </text:list-level-style-bullet>
    </text:list-style>
    <text:list-style style:name="id1-3-2-2-1-76-4">
      <text:list-level-style-bullet text:bullet-char="-" text:level="1">
        <style:list-level-properties text:min-label-width="10mm"/>
      </text:list-level-style-bullet>
    </text:list-style>
    <text:list-style style:name="id1-3-2-2-1-76-5">
      <text:list-level-style-bullet text:bullet-char="-" text:level="1">
        <style:list-level-properties text:min-label-width="10mm"/>
      </text:list-level-style-bullet>
    </text:list-style>
  </office:automatic-styles>
  <office:body>
    <office:text>
      <text:p text:style-name="new_page_staatscourant"/>
      <text:p text:style-name="single-kop-titel">Verkeersbesluit – Aanwijzen elektrische oplaadplekken voor elektrische voertuigen batch 319</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aanwijzen van elektrische oplaadplekken voor elektrische voertuigen in Den Haag</text:p>
            <text:p text:style-name="common-al">Ons kenmerk: VTH2026-59955</text:p>
            <text:p text:style-name="common-al">Categorie: Verkeersbesluit </text:p>
            <text:p text:style-name="common-al"/>
            <text:p text:style-name="common-al">
            <text:span text:style-name="nadrukvet">
              <text:span text:style-name="nadrukcur">Stadsdeel:</text:span>
            </text:span>
          </text:p>
            <text:p text:style-name="common-al">Centrum, Escamp, Haagse Hout, Laak, Leidschenveen-Ypenburg, Loosduinen, Scheveningen en Segbroek</text:p>
            <text:p text:style-name="common-al"/>
            <text:p text:style-name="common-al">
            <text:span text:style-name="nadrukvet">
              <text:span text:style-name="nadrukcur">Locatie(s):</text:span>
            </text:span>
          </text:p>
            <text:p text:style-name="common-al">Diversen</text:p>
            <text:p text:style-name="common-al"/>
            <text:p text:style-name="common-al">BURGEMEESTER EN WETHOUDERS VAN DEN HAAG, </text:p>
            <text:p text:style-name="common-al"/>
            <text:p text:style-name="common-al">gelezen het op 9 juni 2026 ingekomen verzoek van gemeente Den Haag, DSB, Opdrachtgeving tot het nemen van een verkeersbesluit voor het aanwijzen van een aantal parkeerplaatsen als oplaadpunt voor elektrische voertuigen door middel van plaatsing van het bord E08c en plaatsing van het bord E08c met onderbord met de tekst (“10:00 - 22:00 uur”) op verschillende locaties in de gemeente Den Haag; </text:p>
            <text:p text:style-name="common-al"/>
            <text:p text:style-name="common-al">gelezen de op 16 juni 2026 ontvangen brief van de Politie Den Haag, Dienst Regionale Operationele Samenwerking, Afdeling Infrastructuur, Team Verkeer, met daarin een positief advies; </text:p>
            <text:p text:style-name="common-al"/>
            <text:p text:style-name="common-al">overwegende,</text:p>
            <text:p text:style-name="common-al"/>
            <text:p text:style-name="common-al">dat de gemeente Den Haag elektrisch vervoer stimuleert. Daarom is er in 2012 gestart met het plaatsen van openbare laadpalen. Het is de wens van de gemeente Den Haag om meer laadpalen te realiseren. De gemeente Den Haag plaatst openbare laadpalen. Dit geschiedt enerzijds vraag gestuurd door burgers en bedrijven, anderzijds door de gemeente Den Haag zelf, mede op basis van gebruiksdata. In het coalitieakkoord 2022-2026 is opgenomen dat het college het aantal laadpalen voor elektrisch aangedreven voertuigen verder wil uitbreiden;</text:p>
            <text:p text:style-name="common-al"/>
            <text:p text:style-name="common-al">dat in het verkeersbesluit wordt gevraagd naar 2 gereserveerde parkeervakken. Bij de realisatie van de openbare laadpaal wordt kort erna één laadvak ingericht. Bij een stijgende vraag naar laadmogelijkheden, wordt de tweede laadvak ook ingericht. Gezien de steeds sneller groeiende behoefte naar elektrisch laden in de openbare ruimte en de te plaatsen laadpalen twee laad-aansluitingen hebben, wordt bij aanvraag van dit verkeersbesluit verzocht om voor deze locaties alvast twee parkeerplaatsen aan te wijzen (Rotterdams model). Dit om bij de verwachte behoefte voor een tweede oplaadplaats deze snel kan worden ingericht. Op die manier kan een (strategisch) netwerk ontstaan, dat zoveel mogelijk dekkend is;</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list text:style-name="id1-3-2-2-1-26">
              <text:list-item text:style-override="id1-3-2-2-1-26-1">
                <text:number>-</text:number>
                <text:p text:style-name="al">het instandhouden van de weg en het waarborgen van de bruikbaarheid daarvan;</text:p>
              </text:list-item>
            </text:list>
            <text:p text:style-name="common-al"/>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text:p>
            <text:p text:style-name="common-al">
            <text:span text:style-name="nadrukvet">dat binnen de gestelde termijn twee zienswijzen zijn ontvangen. De zienswijzen zijn in de besluitvorming betrokken en zijn terug te vinden in de externe bijlage onder ‘Nota van beantwoording’;</text:span>
          </text:p>
            <text:p text:style-name="common-al">
            <text:span text:style-name="nadrukvet">dat de ingebrachte zienswijzen geen aanleiding geven tot aanpassing van de besluitvorming;</text:span>
          </text:p>
            <text:p text:style-name="common-al">
            <text:span text:style-name="nadrukvet">dat de locatie Tak van Poortvlietstraat 82 in het voorgenomen verkeersbesluit was opgenomen, maar dat deze locatie niet wordt gerealiseerd en derhalve niet in dit definitieve verkeersbesluit is opgenomen;</text:span>
          </text:p>
            <text:p text:style-name="common-al">
            <text:span text:style-name="nadrukvet">dat in het voorgenomen verkeersbesluit de locatie Achterlijn 16 abusievelijk tweemaal was opgenomen. Dit betreft een kennelijke verschrijving, die in dit besluit is hersteld.</text:span>
          </text:p>
            <text:p text:style-name="common-al">dat in het voorgenomen verkeersbesluit abusievelijk was opgenomen dat alle aangewezen parkeerplaatsen langsparkeervakken betreffen; dat dit in het onderhavige (definitieve) besluit is gecorrigeerd, zodat per locatie het juiste type parkeervak (langs- of insteekparkeervak) is vermeld;</text:p>
            <text:p text:style-name="common-al">dat ten aanzien van de onderhavige verkeersmaatregel(en) het overleg als bedoeld in artikel 24 van het Besluit administratieve bepalingen inzake het wegverkeer heeft plaatsgevonden;</text:p>
            <text:p text:style-name="common-al">dat de betreffende weggedeelten in beheer zijn bij de gemeente Den Haag en zijn gelegen binnen de bebouwde kom van die gemeente;</text:p>
            <text:p text:style-name="common-al">gelet op de mandaatregeling van burgemeester en wethouders van Den Haag en het daarop gebaseerde ondermandaatbesluit;</text:p>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list text:style-name="id1-3-2-2-1-41">
              <text:list-item text:style-override="id1-3-2-2-1-41-1">
                <text:number>I.</text:number>
                <text:p text:style-name="al">door het plaatsen van borden volgens model E08c van Bijlage 1 van het Reglement verkeersregels en verkeerstekens 1990 (Stb. 459, 1990), met onderbord met de tekst: “10:00 – 22:00 uur”, alsmede het aanbrengen van een kruismarkering, onderstaande weggedeelten aan te wijzen als parkeergelegenheid alleen bestemd voor de voertuigcategorie of groep die op het bord is aangegeven (tevens inhoudende een parkeerverbod voor andere voertuigcategorieën), dit gedurende de genoemde uren en zoals aangegeven situatietekening:</text:p>
              </text:list-item>
            </text:list>
            <text:p text:style-name="common-al"/>
            <text:list text:style-name="id1-3-2-2-1-43">
              <text:list-item text:style-override="id1-3-2-2-1-43-1">
                <text:number/>
                <text:p text:style-name="al">I.01: Columbusstraat 105 (2 langsparkeervakken)/Segbroek;</text:p>
                <text:p text:style-name="al">I.02: Regentesselaan 1 (2 langsparkeervakken)/Segbroek;</text:p>
                <text:p text:style-name="al">I.03: Columbusstraat 31A (2 langsparkeervakken)/Segbroek;</text:p>
                <text:p text:style-name="al">I.04: 1e Lulofsdwarsstraat 4 P (2 langsparkeervakken)/Laak;</text:p>
                <text:p text:style-name="al">I.05: 1e Van der Kunstraat 53 B (2 langsparkeervakken)/Laak;</text:p>
                <text:p text:style-name="al">I.06: Vreeswijkstraat 400 (2 insteekparkeervakken)/Escamp;</text:p>
                <text:p text:style-name="al">I.07: Drogersdijk 42 (2 langsparkeervakken)/Scheveningen;</text:p>
                <text:p text:style-name="al">I.08: Jan Kistenstraat 9 (2 langsparkeervakken)/Scheveningen;</text:p>
                <text:p text:style-name="al">I.09: Roerstraat 108 (2 langsparkeervakken)/Scheveningen;</text:p>
                <text:p text:style-name="al">I.10: Zwaardstraat 16 (2 langsparkeervakken)/Scheveningen;</text:p>
                <text:p text:style-name="al">I.11: Kompasstraat 39D (2 langsparkeervakken)/Scheveningen;</text:p>
                <text:p text:style-name="al">I.12: Wassenaarsestraat 180 (2 langsparkeervakken)/Scheveningen;</text:p>
                <text:p text:style-name="al">I.13: Seinpostduin 84 (2 insteekparkeervakken)/Scheveningen;</text:p>
                <text:p text:style-name="al">I.14: Werfstraat 89 (2 insteekparkeervakken)/Scheveningen;</text:p>
                <text:p text:style-name="al">I.15: Gevers Deynootweg 128G (2 langsparkeervakken)/Scheveningen;</text:p>
                <text:p text:style-name="al">I.16: Jan van Gojenstraat 311 (2 insteekparkeervakken)/Centrum;</text:p>
                <text:p text:style-name="al">I.17: Abraham Bloemaertstraat 17 (2 insteekparkeervakken)/Centrum;</text:p>
                <text:p text:style-name="al">I.18: Valkenboskade 464C (2 langsparkeervakken)/Segbroek;</text:p>
                <text:p text:style-name="al">I.19: Valkenboskade 457 (2 langsparkeervakken)/Segbroek;</text:p>
                <text:p text:style-name="al">I.20: Vlierboomstraat 404 (2 insteekparkeervakken)/Segbroek;</text:p>
                <text:p text:style-name="al">I.21: Vlierboomstraat 273 (2 insteekparkeervakken)/Segbroek;</text:p>
                <text:p text:style-name="al">I.22: Anna Paulownastraat 46A (2 langsparkeervakken)/Centrum;</text:p>
                <text:p text:style-name="al">I.23: Van Speijkstraat 153 (2 langsparkeervakken)/Centrum;</text:p>
                <text:p text:style-name="al">I.24: Waldeck Pyrmontkade 112 (2 langsparkeervakken)/Centrum;</text:p>
                <text:p text:style-name="al">I.25: Brouwersgracht 50 (2 langsparkeervakken)/Centrum;</text:p>
                <text:p text:style-name="al">I.26: Zuylichemstraat 37 (2 langsparkeervakken)/Centrum;</text:p>
                <text:p text:style-name="al">I.27: Symfoniestraat 30 (2 langsparkeervakken)/Loosduinen;</text:p>
                <text:p text:style-name="al">I.28: De Perponcherstraat 45 (2 insteekparkeervakken)/Segbroek;</text:p>
                <text:p text:style-name="al">I.29: Maartensdijklaan 133 (2 langsparkeervakken)/Escamp;</text:p>
                <text:p text:style-name="al">I.30: Joseph Ledelstraat 52 (2 langsparkeervakken)/Segbroek;</text:p>
                <text:p text:style-name="al">I.31: Soestdijksekade 502 (2 langsparkeervakken)/Escamp;</text:p>
                <text:p text:style-name="al">I.32: Max Havelaarstraat 38 (2 langsparkeervakken)/Laak;</text:p>
                <text:p text:style-name="al">I.33: Laan van Meerdervoort 81 (2 langsparkeervakken)/Centrum;</text:p>
                <text:p text:style-name="al">I.34: Werkzijde 6 (2 langsparkeervakken)/Escamp;</text:p>
                <text:p text:style-name="al">I.35: Komeetweg 1 (2 langsparkeervakken)/Laak;</text:p>
                <text:p text:style-name="al">I.36: Binckhorstlaan 131-78 (2 langsparkeervakken)/Laak;</text:p>
                <text:p text:style-name="al">I.37: Irisstraat 110 (2 langsparkeervakken)/Segbroek;</text:p>
                <text:p text:style-name="al">I.38: Aucubastraat 72 (2 langsparkeervakken)/Segbroek;</text:p>
                <text:p text:style-name="al">I.39: Achterlijn 16 (2 insteekparkeervakken)/Leidschenveen-Ypenburg;</text:p>
                <text:p text:style-name="al">I.40: Snoekbaarssingel 1 (2 langsparkeervakken)/Leidschenveen-Ypenburg;</text:p>
                <text:p text:style-name="al">I.41: Pijlstaartsingel 23 (2 langsparkeervakken)/Leidschenveen-Ypenburg;</text:p>
                <text:p text:style-name="al">I.42: Wieringsestraat 2B (2 langsparkeervakken)/Scheveningen;</text:p>
                <text:p text:style-name="al">I.43: Van Swietenstraat 3 (2 langsparkeervakken)/Segbroek;</text:p>
                <text:p text:style-name="al">I.44: Weimarstraat 170 (2 langsparkeervakken)/Segbroek;</text:p>
                <text:p text:style-name="al">I.45: Menkemastraat 1 (2 langsparkeervakken)/Escamp;</text:p>
                <text:p text:style-name="al">I.46: Mozartlaan 143 (2 langsparkeervakken)/Loosduinen;</text:p>
                <text:p text:style-name="al">I.47: Sleepnetstraat 475 (2 insteekparkeervakken)/Scheveningen;</text:p>
                <text:p text:style-name="al">I.48: Newtonstraat 322 (2 langsparkeervakken)/Segbroek;</text:p>
                <text:p text:style-name="al">I.49: Newtonstraat 15 (2 langsparkeervakken)/Segbroek;</text:p>
                <text:p text:style-name="al">I.50: Gooilaan 2 (2 langsparkeervakken)/Escamp;</text:p>
                <text:p text:style-name="al">I.51: Wassenaarsestraat 123 (2 langsparkeervakken)/Scheveningen;</text:p>
                <text:p text:style-name="al">I.52: Jurriaan Kokstraat 8 (2 langsparkeervakken)/Scheveningen;</text:p>
                <text:p text:style-name="al">I.53: Van Dijckstraat 62 (2 langsparkeervakken)/Centrum;</text:p>
                <text:p text:style-name="al">I.54: Brueghelstraat 197 A (2 langsparkeervakken)/Centrum;</text:p>
                <text:p text:style-name="al">I.55: De la Reyweg 587 (2 langsparkeervakken)/Centrum;</text:p>
                <text:p text:style-name="al">I.56: Cornelis Jolstraat 54 (2 langsparkeervakken)/Scheveningen;</text:p>
                <text:p text:style-name="al">I.57: Huijgensstraat 24 (2 langsparkeervakken)/Centrum;</text:p>
                <text:p text:style-name="al">I.58: Chasséstraat 102 (2 langsparkeervakken)/Segbroek;</text:p>
                <text:p text:style-name="al">I.59: Suezkade 116 (2 langsparkeervakken)/Segbroek;</text:p>
                <text:p text:style-name="al">I.60: Franklinstraat 5 (2 langsparkeervakken)/Segbroek;</text:p>
                <text:p text:style-name="al">I.61: Beeklaan 349 (2 insteekparkeervakken)/Segbroek;</text:p>
                <text:p text:style-name="al">I.62: 1e Lulofsdwarsstraat 117 (2 langsparkeervakken)/Laak;</text:p>
                <text:p text:style-name="al">I.63: Calandkade 102 (2 langsparkeervakken)/Laak;</text:p>
                <text:p text:style-name="al">I.64: Jonckbloetplein 74 (2 langsparkeervakken)/Laak;</text:p>
                <text:p text:style-name="al">I.65: Hadewichstraat 57 (2 langsparkeervakken)/Escamp;</text:p>
                <text:p text:style-name="al">I.66: Oosterhesselenstraat 169 (2 langsparkeervakken)/Escamp;</text:p>
                <text:p text:style-name="al">I.67: Gietenstraat 104 (2 langsparkeervakken)/Escamp;</text:p>
                <text:p text:style-name="al">I.68: Exloostraat 121 (2 langsparkeervakken)/Escamp;</text:p>
              </text:list-item>
            </text:list>
            <text:p text:style-name="common-al"/>
            <text:list text:style-name="id1-3-2-2-1-45">
              <text:list-item text:style-override="id1-3-2-2-1-45-1">
                <text:number>II.</text:number>
                <text:p text:style-name="al">door het plaatsen van een bord volgens model E08c van Bijlage 1 van het Reglement verkeersregels en verkeerstekens 1990 (Stb. 459, 1990), alsmede het aanbrengen van een kruismarkering de onderstaande weggedeelten aan te wijzen als parkeergelegenheid alleen bestemd voor de voertuigcategorie of groep die op het bord is aangegeven (tevens inhoudende een parkeerverbod voor andere voertuigcategorieën), dit zoals aangegeven op de hierna genoemde situatietekeningen:</text:p>
              </text:list-item>
            </text:list>
            <text:p text:style-name="common-al"/>
            <text:list text:style-name="id1-3-2-2-1-47">
              <text:list-item text:style-override="id1-3-2-2-1-47-1">
                <text:number/>
                <text:p text:style-name="al">II.01: Verheeskade 197 (2 insteekparkeervakken)/Laak;</text:p>
                <text:p text:style-name="al">II.02: Duinslag 139 (2 insteekparkeervakken)/Loosduinen;</text:p>
                <text:p text:style-name="al">II.03: Chopinstraat 33 (2 langsparkeervakken)/Loosduinen;</text:p>
                <text:p text:style-name="al">II.04: Theresiastraat 180 (2 langsparkeervakken)/Haagse Hout;</text:p>
                <text:p text:style-name="al">II.05: Verdistraat 11 (2 langsparkeervakken)/Loosduinen;</text:p>
                <text:p text:style-name="al">II.06: Spireaveld 31 (2 langsparkeervakken)/Leidschenveen-Ypenburg;</text:p>
                <text:p text:style-name="al">II.07: Klaverveld 307 (2 insteekparkeervakken)/Leidschenveen-Ypenburg;</text:p>
                <text:p text:style-name="al">II.08: Groen van Prinstererlaan 217 (2 langsparkeervakken)/Loosduinen;</text:p>
                <text:p text:style-name="al">II.09: Koningin Marialaan 72 (2 langsparkeervakken)/Haagse Hout;</text:p>
                <text:p text:style-name="al">II.10: Emmapark 16 (2 langsparkeervakken)/Haagse Hout;</text:p>
                <text:p text:style-name="al">II.11: Amalia van Solmsstraat 155 (2 langsparkeervakken)/Haagse Hout;</text:p>
                <text:p text:style-name="al">II.12: Koningin Sophiestraat 29 (2 langsparkeervakken)/Haagse Hout;</text:p>
                <text:p text:style-name="al">II.13: Resedastraat 38 (2 langsparkeervakken)/Segbroek;</text:p>
                <text:p text:style-name="al">II.14: Teunisbloemplein 1 (2 langsparkeervakken)/Loosduinen;</text:p>
                <text:p text:style-name="al">II.15: Lisdoddeveld 20 (2 langsparkeervakken)/Leidschenveen-Ypenburg;</text:p>
                <text:p text:style-name="al">II.16: Suezkade 63 (2 langsparkeervakken)/Segbroek;</text:p>
                <text:p text:style-name="al">II.17: Hart Nibbrigkade 67-11 (2 langsparkeervakken)/Haagse Hout;</text:p>
                <text:p text:style-name="al">II.18: Pauwenlaan 9 (2 langsparkeervakken)/Segbroek;</text:p>
                <text:p text:style-name="al">II.19: Oude Buizerdlaan 36 (2 langsparkeervakken)/Segbroek;</text:p>
                <text:p text:style-name="al">II.20: Van Lennepweg 50 (2 langsparkeervakken)/Scheveningen;</text:p>
                <text:p text:style-name="al">II.21: Middenstede 130 (2 insteekparkeervakken)/Escamp;</text:p>
                <text:p text:style-name="al">II.22: Lippe-Biesterfeldweg 197 (2 insteekparkeervakken)/Loosduinen;</text:p>
                <text:p text:style-name="al">II.23: Schwerinkade 26 (2 langsparkeervakken)/Loosduinen;</text:p>
                <text:p text:style-name="al">II.24: Van Merlenstraat 59 (2 langsparkeervakken)/Segbroek;</text:p>
                <text:p text:style-name="al">II.25: Conradkade 68 (2 langsparkeervakken)/Segbroek;</text:p>
                <text:p text:style-name="al">II.26: Offenberglaan 1-30 (2 langsparkeervakken)/Haagse Hout;</text:p>
                <text:p text:style-name="al">II.27: Meppelweg 829 (2 langsparkeervakken)/Escamp;</text:p>
                <text:p text:style-name="al">II.28: Dedemsvaartweg 54 (2 langsparkeervakken)/Escamp;</text:p>
              </text:list-item>
            </text:list>
            <text:p text:style-name="common-al"/>
            <text:list text:style-name="id1-3-2-2-1-49">
              <text:list-item text:style-override="id1-3-2-2-1-49-1">
                <text:number>I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51">
              <text:list-item text:style-override="id1-3-2-2-1-51-1">
                <text:number>IV.</text:number>
                <text:p text:style-name="al">dat bovengenoemde maatregel(en) gelden op de wijze als aangegeven op de bij dit besluit behorende en daar onlosmakelijk deel van uitmakende situatietekening, die kan worden ingezien bij het Haags Informatiecentrum, Spui 70, Den Haag.</text:p>
              </text:list-item>
            </text:list>
            <text:list text:style-name="id1-3-2-2-1-52">
              <text:list-item text:style-override="id1-3-2-2-1-52-1">
                <text:number/>
                <text:p text:style-name="al"/>
              </text:list-item>
            </text:list>
            <text:p text:style-name="common-al">
            <text:span text:style-name="nadrukvet">Burgemeester en wethouders van Den Haag,</text:span>
          </text:p>
            <text:p text:style-name="common-al">
            <text:span text:style-name="nadrukvet">namens deze:</text:span>
          </text:p>
            <text:p text:style-name="common-al">
            <text:span text:style-name="nadrukvet">[geanonimiseerd]</text:span>
          </text:p>
            <text:p text:style-name="common-al"/>
            <text:p text:style-name="common-al"/>
            <text:p text:style-name="common-al"/>
            <text:p text:style-name="common-al"/>
            <text:p text:style-name="common-al"/>
            <text:p text:style-name="common-al"/>
            <text:p text:style-name="common-al"/>
            <text:p text:style-name="common-al">
            <text:span text:style-name="nadrukvet">Bijlage 1</text:span>
          </text:p>
            <text:p text:style-name="common-al"/>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list text:style-name="id1-3-2-2-1-68">
              <text:list-item text:style-override="id1-3-2-2-1-68-1">
                <text:number>-</text:number>
                <text:p text:style-name="al">U kunt uw bezwaarschrift indienen via <text:a xlink:href="http://www.denhaag.nl/bezwaar" xlink:type="simple">www.denhaag.nl/bezwaar</text:a>. U heeft hiervoor uw DigiD nodig. Op <text:a xlink:href="http://www.denhaag.nl/bezwaar" xlink:type="simple">www.denhaag.nl/bezwaar</text:a> vindt u meer informatie. U kunt ons geen e-mail sturen.</text:p>
              </text:list-item>
              <text:list-item text:style-override="id1-3-2-2-1-68-2">
                <text:number>-</text:number>
                <text:p text:style-name="al">U kunt uw bezwaarschrift ook per post sturen naar:</text:p>
              </text:list-item>
            </text:list>
            <text:p text:style-name="common-al"/>
            <text:p text:style-name="common-al">Burgemeester en wethouders van Den Haag, </text:p>
            <text:p text:style-name="common-al">AWB / bezwaar</text:p>
            <text:p text:style-name="common-al">Postbus 12 600 </text:p>
            <text:p text:style-name="common-al">2500 DJ DEN HAAG</text:p>
            <text:p text:style-name="common-al"/>
            <text:p text:style-name="common-al">Zet in uw bezwaarschrift:</text:p>
            <text:list text:style-name="id1-3-2-2-1-76">
              <text:list-item text:style-override="id1-3-2-2-1-76-1">
                <text:number>-</text:number>
                <text:p text:style-name="al">Uw naam, adres, telefoonnummer (waar wij u overdag kunnen bellen) en uw e-mailadres.</text:p>
              </text:list-item>
              <text:list-item text:style-override="id1-3-2-2-1-76-2">
                <text:number>-</text:number>
                <text:p text:style-name="al">De datum en uw handtekening.</text:p>
              </text:list-item>
              <text:list-item text:style-override="id1-3-2-2-1-76-3">
                <text:number>-</text:number>
                <text:p text:style-name="al">Een duidelijke omschrijving van het besluit waartegen u bezwaar maakt. Stuur een kopie van het besluit mee. En noem het kenmerk.</text:p>
              </text:list-item>
              <text:list-item text:style-override="id1-3-2-2-1-76-4">
                <text:number>-</text:number>
                <text:p text:style-name="al">De redenen/argumenten waarom u het niet eens bent met het besluit. </text:p>
              </text:list-item>
              <text:list-item text:style-override="id1-3-2-2-1-76-5">
                <text:number>-</text:number>
                <text:p text:style-name="al">Eventuele bijlagen/ bewijsstukken die uw bezwaar ondersteunen.</text:p>
              </text:list-item>
            </text:list>
            <text:p text:style-name="common-al"/>
            <text:p text:style-name="common-al">Schrijft u namens iemand anders het bezwaar? Stuur dan ook een schriftelijke en ondertekende verklaring (volmacht) mee van de persoon namens wie u bezwaar maakt.</text:p>
            <text:p text:style-name="common-al"/>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style-name="common-al">U kunt dit verzoek indienen bij de rechtbank Den Haag. Voor de behandeling van dit verzoek worden kosten in rekening gebracht (griffierech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49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9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9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Verkeersbesluit – Aanwijzen elektrische oplaadplekken voor elektrische voertuigen batch 319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 Aanwijzen elektrische oplaadplekken voor elektrische voertuigen batch 319</meta:user-defined>
    <meta:user-defined meta:name="DCTERMS.W3CDTF/DCTERMS.available">2026-08-10</meta:user-defined>
    <meta:user-defined meta:name="OVERHEIDop.externeBijlage">Nota van beantwoording batch 319|exb-2026-28386</meta:user-defined>
    <meta:user-defined meta:name="OVERHEIDop.externeBijlage">Tekeningen Batch 319|exb-2026-28387</meta:user-defined>
    <meta:user-defined meta:name="DCTERMS.W3CDTF/OVERHEIDop.jaargang">2026</meta:user-defined>
    <meta:user-defined meta:name="OVERHEIDop.publicationIssue">380490</meta:user-defined>
    <meta:user-defined meta:name="OVERHEIDop.GmbID/DC.identifier">gmb-2026-380490</meta:user-defined>
    <meta:user-defined meta:name="OVERHEIDop.versieInformatie"/>
  </office:meta>
</office:document-meta>
</file>